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verkoop van 19 woningbouwkavels in Bant en Kraggenburg voor het zelf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Bant Oost fase 3 worden 9 bouwkavels uitgegeven voor particuliere verkoop. Hiervan zijn 4 kavels bestemd voor twee-onder-één-kapwoningen en 5 kavels voor vrijstaande woningen. De kavels variëren in grootte van 334 m² tot  779 m². </text:p>
            <text:p text:style-name="common-al"/>
            <text:p text:style-name="common-al">In Kraggenburg fase 2 worden 10 bouwkavels uitgegeven voor particuliere verkoop. Hiervan zijn 8 kavels bestemd voor twee-onder-één-kapwoningen en 2 kavels voor vrijstaande woningen. De kavels variëren in grootte van 358 m² tot 551 m². </text:p>
            <text:p text:style-name="common-al"/>
            <text:p text:style-name="common-al">
            <text:span text:style-name="nadrukvet">Inschrijving loting</text:span>
          </text:p>
            <text:p text:style-name="common-al">De uitgifte van de kavels in Bant en Kraggenburg vindt plaats via een loting. De verkoopprocedure staat op <text:a xlink:href="https://woneninnoordoostpolder.nl/Bant/" xlink:type="simple">https://woneninnoordoostpolder.nl/Bant/</text:a> en <text:a xlink:href="https://woneninnoordoostpolder.nl/Kraggenburg/" xlink:type="simple">https://woneninnoordoostpolder.nl/Kraggenburg/</text:a> . Daar vindt u ook informatie over de prijs per kavel en overige voorwaarden van verkoop. De loting van de kavels in Bant en Kraggenburg vindt op dezelfde avond plaats. </text:p>
            <text:p text:style-name="common-al"/>
            <text:p text:style-name="last-al">Geïnteresseerden voor de koop van een kavel in Bant en Kraggenburg kunnen zich van donderdag 19 september tot en met zondag 13 oktober 2024 uitsluitend via de website: <text:a xlink:href="https://woneninnoordoostpolder.nl/Bant" xlink:type="simple">https://woneninnoordoostpolder.nl/Bant</text:a> en <text:a xlink:href="https://woneninnoordoostpolder.nl/Kraggenburg/" xlink:type="simple">https://woneninnoordoostpolder.nl/Kraggenburg/</text:a>  inschrijven voor de loting. De loting van de bouwkavels vindt plaats op woensdag 23 oktober 2024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69115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9115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9115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25/xml/MC-DRP-Voorlichting-Web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Huisvesting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Aankondiging verkoop van 19 woningbouwkavels in Bant en Kraggenburg voor het zelf bouwen van een woning</meta:user-defined>
    <meta:user-defined meta:name="DCTERMS.W3CDTF/DCTERMS.available">2024-09-19</meta:user-defined>
    <meta:user-defined meta:name="DCTERMS.W3CDTF/OVERHEIDop.jaargang">2024</meta:user-defined>
    <meta:user-defined meta:name="OVERHEIDop.publicationIssue">369115</meta:user-defined>
    <meta:user-defined meta:name="OVERHEIDop.GmbID/DC.identifier">gmb-2024-369115</meta:user-defined>
    <meta:user-defined meta:name="OVERHEIDop.versieInformatie"/>
  </office:meta>
</office:document-meta>
</file>