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Parapluherziening geluidzones bedrijventerreinen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2 juli 2024 het bestemmingsplan ‘Parapluherziening geluidzones bedrijventerreinen 2024’ heeft vastgesteld. Met het bestemmingsplan ontstaat er een actueel juridisch-planologische regeling voor de geluidzones van de industrieterreinen Weststad-Statendam, Weststad III en Vijf Eiken, waarmee de nieuw te realiseren woningen van het plan Esdoornlaan buiten de toekomstige geluidzone kunnen worden geprojecteerd.</text:p>
            <text:p text:style-name="common-al">
            <text:span text:style-name="nadrukvet">Inzien stukken</text:span>
          </text:p>
            <text:p text:style-name="common-al">U kunt het bestemmingsplan met ingang van donderdag 29 augustus 2024 inzien via <text:a xlink:href="https://omgevingswet.overheid.nl/regels-op-de-kaart" xlink:type="simple">https://omgevingswet.overheid.nl/regels-op-de-kaart</text:a>. Zoek op plannaam ‘Parapluherziening geluidzones bedrijventerreinen 2024’ of plannummer NL.IMRO.0826.BSPparapgeluid2024-VA01. Ook kunt u het bestemmingsplan en de bijbehorende stukken raadplegen op het stadhuis (Slotjesveld 1 te Oosterhout). Hiervoor kunt u via het algemene telefoonnummer 14 0162 een afspraak maken met dhr. N. de Geus, beleidsmedewerker ruimtelijke ordening.</text:p>
            <text:p text:style-name="common-al">
            <text:span text:style-name="nadrukvet">Zienswijze</text:span>
          </text:p>
            <text:p text:style-name="common-al">De dag na aanvang van de terinzagelegging kan gedurende 6 weken (tot en met donderdag 10 oktober 2024) door belanghebbenden beroep worden ingesteld tegen dit besluit. Niet-belanghebbenden, die tijdig een zienswijze hebben ingediend tegen het ontwerpbestemmingsplan, kunnen ook beroep instellen.</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het beroep.</text:p>
            <text:p text:style-name="common-al">
            <text:span text:style-name="nadrukvet">Inwerkingtreding bestemmingsplan</text:span>
          </text:p>
            <text:p text:style-name="common-al">Het raadsbesluit tot vaststelling van dit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vet">Vragen </text:span>
          </text:p>
            <text:p text:style-name="last-al">Voor vragen kunt u via het algemene telefoonnummer 14 0162 contact opnemen met dhr. N. de Geus, beleidsmedewerker ruimtelijke ordening.</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 </text:span>
            <text:span text:style-name="datum">28 augustus 2024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68987</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987</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987</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25/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parapgeluid2024-VA01</meta:user-defined>
    <meta:user-defined meta:name="OVERHEIDop.Plansoort/OVERHEIDop.plansoort">bestemmings- of omgevingsplan</meta:user-defined>
    <meta:user-defined meta:name="OVERHEIDop.referentienummer">1046087</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Vastgesteld bestemmingsplan ‘Parapluherziening geluidzones bedrijventerreinen 2024’</meta:user-defined>
    <meta:user-defined meta:name="DCTERMS.W3CDTF/DCTERMS.available">2024-08-28</meta:user-defined>
    <meta:user-defined meta:name="DCTERMS.W3CDTF/OVERHEIDop.jaargang">2024</meta:user-defined>
    <meta:user-defined meta:name="OVERHEIDop.publicationIssue">368987</meta:user-defined>
    <meta:user-defined meta:name="OVERHEIDop.GmbID/DC.identifier">gmb-2024-368987</meta:user-defined>
    <meta:user-defined meta:name="OVERHEIDop.versieInformatie"/>
  </office:meta>
</office:document-meta>
</file>