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Dommelbergen 2021, herziening 4 (Elskensweg 1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28 mei 2024 het bestemmingsplan ‘Dommelbergen 2021, herziening 4 (Elskensweg 15)’ heeft vastgesteld. Met de vaststelling van het bestemmingsplan wordt de tijdelijke omgevingsvergunning voor het clubgebouw van handboogvereniging St. Sebastiaan binnen het sportpark De Elskens omgezet in een permanent planologisch recht. Het bestemmingsplan maakt ten opzichte van de verleende omgevingsvergunning geen nieuwe ontwikkelingen mogelijk.</text:p>
            <text:p text:style-name="common-al">
            <text:span text:style-name="nadrukvet">Inzien stukken</text:span>
          </text:p>
            <text:p text:style-name="common-al">U kunt het bestemmingsplan met ingang van donderdag 29 augustus 2024 inzien via <text:a xlink:href="https://omgevingswet.overheid.nl/regels-op-de-kaart" xlink:type="simple">https://omgevingswet.overheid.nl/regels-op-de-kaart</text:a>. Zoek op plannaam ‘Dommelbergen 2021, herziening 4 (Elskensweg 15)’ of plannummer NL.IMRO.0826. BSPhz4dommelb2021-VA01. Ook kunt u het bestemmingsplan en de bijbehorende stukken raadplegen op het stadhuis (Slotjesveld 1 te Oosterhout). Hiervoor kunt u via het algemene telefoonnummer 14 0162 een afspraak maken met dhr. N. de Geus, beleidsmedewerker ruimtelijke ordening.</text:p>
            <text:p text:style-name="common-al">
            <text:span text:style-name="nadrukvet">Zienswijze</text:span>
          </text:p>
            <text:p text:style-name="common-al">De dag na aanvang van de terinzagelegging kan gedurende 6 weken (tot en met donderdag 10 oktober 2024) door belanghebbenden beroep worden ingesteld tegen dit besluit. Niet-belanghebbenden, die tijdig een zienswijze hebben ingediend tegen het ontwerpbestemmingsplan, kunnen ook beroep instellen.</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het beroep.</text:p>
            <text:p text:style-name="common-al">
            <text:span text:style-name="nadrukvet">Inwerkingtreding bestemmingsplan</text:span>
          </text:p>
            <text:p text:style-name="common-al">Het raadsbesluit tot vaststelling van dit bestemmingsplan treedt in werking de dag na afloop van de beroepstermijn. Als binnen de beroepstermijn ook een verzoek om voorlopige voorziening is ingediend bij de Voorzitter van de Afdeling Bestuursrechtspraak van de Raad van State, wordt de werking van het raads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vet">Vragen </text:span>
          </text:p>
            <text:p text:style-name="last-al">Voor vragen kunt u via het algemene telefoonnummer 14 0162 contact opnemen met dhr. N. de Geus, beleidsmedewerker ruimtelijke ordening.</text:p>
            <text:p text:style-name="tekst_bottom"/>
          </text:section>
        </text:section>
        <text:section text:name="zakelijke-mededeling-sluiting_id1-3-2-2" text:style-name="zakelijke-mededeling-sluiting">
          <text:section text:name="gegeven_id1-3-2-2-1" text:style-name="gegeven">
            <text:p text:style-name="dagtekening">
            <text:span text:style-name="plaats">Oosterhout</text:span>
            <text:span text:style-name="datum">28 augustus 2024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68910</text:span><text:line-break/><text:date style:data-style-name="dag" text:fixed="true" text:date-value="2024-08-28"/><text:line-break/><text:date style:data-style-name="jaar" text:fixed="true" text:date-value="2024-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910</text:span><text:date style:data-style-name="nicedate" text:fixed="true" text:date-value="2024-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910</text:span><text:date style:data-style-name="nicedate" text:fixed="true" text:date-value="2024-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5/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hz4dommelb2021-VA01</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bestemmingsplan ‘Dommelbergen 2021, herziening 4 (Elskensweg 15)’</meta:user-defined>
    <meta:user-defined meta:name="DCTERMS.W3CDTF/DCTERMS.available">2024-08-28</meta:user-defined>
    <meta:user-defined meta:name="DCTERMS.W3CDTF/OVERHEIDop.jaargang">2024</meta:user-defined>
    <meta:user-defined meta:name="OVERHEIDop.publicationIssue">368910</meta:user-defined>
    <meta:user-defined meta:name="OVERHEIDop.GmbID/DC.identifier">gmb-2024-368910</meta:user-defined>
    <meta:user-defined meta:name="OVERHEIDop.versieInformatie"/>
  </office:meta>
</office:document-meta>
</file>