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!het herinrichting van de Bernadottelaan te Utrecht, Bernadottelaan 11, 3527GA Utrecht,  GU-Z2024-00176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rnadottelaan 11, 3527GA Utrecht</text:p>
            <text:p text:style-name="common-al">GU-Z2024-0017658</text:p>
            <text:p text:style-name="common-al">Toelichting: !het herinrichting van de Bernadottelaan te Utrecht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8702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702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702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7658</meta:user-defined>
    <meta:user-defined meta:name="DCTERMS.abstract">Verlenging beslistermijn omgevingsvergunning, !het herinrichting van de Bernadottelaan te Utrecht, Bernadottelaan 11, 3527GA Utrecht,  GU-Z2024-0017658</meta:user-defined>
    <dc:language>nl</dc:language>
    <meta:user-defined meta:name="OVERHEIDop.locatietype/OVERHEIDop.gebiedsmarkering">Vlak</meta:user-defined>
    <meta:user-defined meta:name="DC.title">Verlenging beslistermijn omgevingsvergunning, !het herinrichting van de Bernadottelaan te Utrecht, Bernadottelaan 11, 3527GA Utrecht,  GU-Z2024-0017658</meta:user-defined>
    <meta:user-defined meta:name="DCTERMS.W3CDTF/DCTERMS.available">2024-08-28</meta:user-defined>
    <meta:user-defined meta:name="DCTERMS.W3CDTF/OVERHEIDop.jaargang">2024</meta:user-defined>
    <meta:user-defined meta:name="OVERHEIDop.publicationIssue">368702</meta:user-defined>
    <meta:user-defined meta:name="OVERHEIDop.GmbID/DC.identifier">gmb-2024-368702</meta:user-defined>
    <meta:user-defined meta:name="OVERHEIDop.versieInformatie"/>
  </office:meta>
</office:document-meta>
</file>