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uitbouw aan een woning, Keizersmantel 14, 7943 RW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uitbouw aan een woning aan de Keizersmantel 14, 7943 RW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24-08-2024. We nemen over de aanvraag waarschijnlijk voor 21-10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68647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64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64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986456</meta:user-defined>
    <dc:language>nl</dc:language>
    <meta:user-defined meta:name="OVERHEIDop.locatietype/OVERHEIDop.gebiedsmarkering">Punt</meta:user-defined>
    <meta:user-defined meta:name="DC.title">Aanvraag omgevingsvergunning regulier, het bouwen van een uitbouw aan een woning, Keizersmantel 14, 7943 RW Meppel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8647</meta:user-defined>
    <meta:user-defined meta:name="OVERHEIDop.GmbID/DC.identifier">gmb-2024-368647</meta:user-defined>
    <meta:user-defined meta:name="OVERHEIDop.versieInformatie"/>
  </office:meta>
</office:document-meta>
</file>