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9 september 2024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19.00 uur hoorzitting over het bezwaarschrift inzake het aanwijzen van een laad- en loszone Jister Heerenveen (gewijzigd)</text:p>
            <text:p text:style-name="al"/>
            <text:p text:style-name="al">19.30 uur hoorzitting over de bezwaarschriften inzake de verleende evenementenvergunning voor het Oranjewoudfestival 2024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label"/> </text:p>
            <text:p text:style-name="al"/>
            <text:p text:style-name="al">U kunt als toehoorder bij deze hoorzittingen aanwezig zijn door u te melden via bezwaar@heerenveen.nl. De datum en de tijdstippen zijn onder voorbehoud van mogelijke wijzigingen in de planning.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68149</text:span><text:line-break/><text:date style:data-style-name="dag" text:fixed="true" text:date-value="2024-09-02"/><text:line-break/><text:date style:data-style-name="jaar" text:fixed="true" text:date-value="2024-09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8149</text:span><text:date style:data-style-name="nicedate" text:fixed="true" text:date-value="2024-09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8149</text:span><text:date style:data-style-name="nicedate" text:fixed="true" text:date-value="2024-09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25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agenda openbare hoorzitting commissie bezwaarschriften gemeente Heerenveen 9 september 2024</meta:user-defined>
    <dc:language>nl</dc:language>
    <meta:user-defined meta:name="OVERHEIDop.locatietype/OVERHEIDop.gebiedsmarkering">Gemeente</meta:user-defined>
    <meta:user-defined meta:name="DC.title">Openbare hoorzitting commissie bezwaarschriften 9 september 2024</meta:user-defined>
    <meta:user-defined meta:name="DCTERMS.W3CDTF/DCTERMS.available">2024-09-02</meta:user-defined>
    <meta:user-defined meta:name="DCTERMS.W3CDTF/OVERHEIDop.jaargang">2024</meta:user-defined>
    <meta:user-defined meta:name="OVERHEIDop.publicationIssue">368149</meta:user-defined>
    <meta:user-defined meta:name="OVERHEIDop.GmbID/DC.identifier">gmb-2024-368149</meta:user-defined>
    <meta:user-defined meta:name="OVERHEIDop.versieInformatie"/>
  </office:meta>
</office:document-meta>
</file>