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, verlengen beslistermijn omgevingsvergunning, thv Jan van Geunsweg 20 2031BD Haarlem, 0392-2023-0125901, het bouwen van een veranda ten behoeve van de horecafunctie, verzonden 19-01-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besluit ligt niet ter inzage en is niet digitaal te volgen. Deze mededeling is uitsluitend informatief. Het is niet mogelijk om bezwaar tegen deze mededeling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36628</text:span><text:line-break/><text:date style:data-style-name="dag" text:fixed="true" text:date-value="2024-01-23"/><text:line-break/><text:date style:data-style-name="jaar" text:fixed="true" text:date-value="2024-0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628</text:span><text:date style:data-style-name="nicedate" text:fixed="true" text:date-value="2024-0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628</text:span><text:date style:data-style-name="nicedate" text:fixed="true" text:date-value="2024-0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Haarl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2-2023-0125901</meta:user-defined>
    <meta:user-defined meta:name="DCTERMS.abstract">IN AFWACHTING VAN INTREKKING het bouwen van een veranda ten behoeve van de horecafunctie</meta:user-defined>
    <dc:language>nl</dc:language>
    <meta:user-defined meta:name="OVERHEIDop.locatietype/OVERHEIDop.gebiedsmarkering">Punt</meta:user-defined>
    <meta:user-defined meta:name="DC.title">Gemeente Haarlem, verlengen beslistermijn omgevingsvergunning, thv Jan van Geunsweg 20 2031BD Haarlem, 0392-2023-0125901, het bouwen van een veranda ten behoeve van de horecafunctie, verzonden 19-01-2024</meta:user-defined>
    <meta:user-defined meta:name="DCTERMS.W3CDTF/DCTERMS.available">2024-01-23</meta:user-defined>
    <meta:user-defined meta:name="DCTERMS.W3CDTF/OVERHEIDop.jaargang">2024</meta:user-defined>
    <meta:user-defined meta:name="OVERHEIDop.publicationIssue">36628</meta:user-defined>
    <meta:user-defined meta:name="OVERHEIDop.GmbID/DC.identifier">gmb-2024-36628</meta:user-defined>
    <meta:user-defined meta:name="OVERHEIDop.versieInformatie"/>
  </office:meta>
</office:document-meta>
</file>