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INGEKOMEN AANVRAAG OMGEVINGSVERGUNNING BOUWEN en IN-/UITRIT – VAN HOUWELINGENPLANTSOEN 2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voor een omgevingsvergunning hebben ontvangen: </text:p>
            <text:p text:style-name="common-al"/>
            <text:p text:style-name="last-al">-Van Houwelingenplantsoen 2 Vught, bouwen van een woning en aanleggen uitrit, Z24-281295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64755</text:span><text:line-break/><text:date style:data-style-name="dag" text:fixed="true" text:date-value="2024-08-28"/><text:line-break/><text:date style:data-style-name="jaar" text:fixed="true" text:date-value="2024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755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4755</text:span><text:date style:data-style-name="nicedate" text:fixed="true" text:date-value="2024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0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INGEKOMEN AANVRAAG OMGEVINGSVERGUNNING BOUWEN en IN-/UITRIT – VAN HOUWELINGENPLANTSOEN 2 VUGHT</meta:user-defined>
    <meta:user-defined meta:name="DCTERMS.W3CDTF/DCTERMS.available">2024-08-28</meta:user-defined>
    <meta:user-defined meta:name="DCTERMS.W3CDTF/OVERHEIDop.jaargang">2024</meta:user-defined>
    <meta:user-defined meta:name="OVERHEIDop.publicationIssue">364755</meta:user-defined>
    <meta:user-defined meta:name="OVERHEIDop.GmbID/DC.identifier">gmb-2024-364755</meta:user-defined>
    <meta:user-defined meta:name="OVERHEIDop.versieInformatie"/>
  </office:meta>
</office:document-meta>
</file>