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Leeuwerikstraat 3 te Westzaan -  een omgevingsplanactiviteit bouwen van een dakkapel aan de voorzijde en 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4032259 -  een omgevingsplanactiviteit bouwen van een dakkapel aan de voorzijde en een nokverhoging aan de achterzijde op de locatie Leeuwerikstraat 3 te Westzaan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4744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744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744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2259</meta:user-defined>
    <dc:language>nl</dc:language>
    <meta:user-defined meta:name="DC.title">Buitenplanse Omgevingsplanactiviteit Regulier - Leeuwerikstraat 3 te Westzaan -  een omgevingsplanactiviteit bouwen van een dakkapel aan de voorzijde en een</meta:user-defined>
    <meta:user-defined meta:name="OVERHEIDop.locatietype/OVERHEIDop.gebiedsmarkering">GeometrieRef</meta:user-defined>
    <meta:user-defined meta:name="DCTERMS.W3CDTF/DCTERMS.available">2024-08-23</meta:user-defined>
    <meta:user-defined meta:name="DCTERMS.W3CDTF/OVERHEIDop.jaargang">2024</meta:user-defined>
    <meta:user-defined meta:name="OVERHEIDop.externeBijlage">afwijkvergunning|exb-2024-32916</meta:user-defined>
    <meta:user-defined meta:name="OVERHEIDop.publicationIssue">364744</meta:user-defined>
    <meta:user-defined meta:name="OVERHEIDop.GmbID/DC.identifier">gmb-2024-364744</meta:user-defined>
    <meta:user-defined meta:name="OVERHEIDop.versieInformatie"/>
  </office:meta>
</office:document-meta>
</file>