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781052213iffefe085-6a0b-4bf2-92d5-ff834de47de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Turnhoutplantsoen 25 aanleg gehandicaptenparkeerplaats kenteken J-033-BF</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J-033-BF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kenteken J-033-BF en het aanbrengen van ondersteunende markeringen (RVV 1990), in te stellen: een gehandicaptenparkeerplaats ter hoogte van perceel Turnhoutplantsoen 25 (parkeervaknummer 115567484695)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78.03962264150942mm"><draw:image xlink:href="Pictures/Afbeelding1781052213iffefe085-6a0b-4bf2-92d5-ff834de47de1.png" xlink:type="simple"/></draw:frame></text:p>
            </text:section></draw:text-box></draw:frame>
          </text:p>
            <text:p text:style-name="common-al">Amsterdam, 21 augustus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686</text:span><text:line-break/><text:date style:data-style-name="dag" text:fixed="true" text:date-value="2024-08-23"/><text:line-break/><text:date style:data-style-name="jaar" text:fixed="true" text:date-value="2024-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4686</text:span><text:date style:data-style-name="nicedate" text:fixed="true" text:date-value="2024-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4686</text:span><text:date style:data-style-name="nicedate" text:fixed="true" text:date-value="2024-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Turnhoutplantsoen 25 aanleg gehandicaptenparkeerplaats kenteken J-033-BF - Turnhoutplantsoen 25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Turnhoutplantsoen 25 aanleg gehandicaptenparkeerplaats kenteken J-033-BF</meta:user-defined>
    <meta:user-defined meta:name="OVERHEIDop.verkeersbordcode">E6</meta:user-defined>
    <dc:language>nl</dc:language>
    <meta:user-defined meta:name="OVERHEIDop.locatietype/OVERHEIDop.gebiedsmarkering">Adres</meta:user-defined>
    <meta:user-defined meta:name="DC.title">Amsterdam Nieuw-West, verkeersbesluit Turnhoutplantsoen 25 aanleg gehandicaptenparkeerplaats kenteken J-033-BF</meta:user-defined>
    <meta:user-defined meta:name="DCTERMS.W3CDTF/DCTERMS.available">2024-08-23</meta:user-defined>
    <meta:user-defined meta:name="DCTERMS.W3CDTF/OVERHEIDop.jaargang">2024</meta:user-defined>
    <meta:user-defined meta:name="OVERHEIDop.publicationIssue">364686</meta:user-defined>
    <meta:user-defined meta:name="OVERHEIDop.GmbID/DC.identifier">gmb-2024-364686</meta:user-defined>
    <meta:user-defined meta:name="OVERHEIDop.versieInformatie"/>
  </office:meta>
</office:document-meta>
</file>