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7 augustus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ugustus 2024 is een melding ontvangen waarvoor geen vergunningsplicht geldt voor de locatie Industriestraat 6, 5107NC Dongen. De melding is geregistreerd onder zaaknummer Z2024-00001083. De melding betreft:</text:p>
            <text:p text:style-name="common-al">- Parkeerterrein Cranenbroek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64190</text:span><text:line-break/><text:date style:data-style-name="dag" text:fixed="true" text:date-value="2024-08-23"/><text:line-break/><text:date style:data-style-name="jaar" text:fixed="true" text:date-value="2024-08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4190</text:span><text:date style:data-style-name="nicedate" text:fixed="true" text:date-value="2024-08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4190</text:span><text:date style:data-style-name="nicedate" text:fixed="true" text:date-value="2024-08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3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4-00001083</meta:user-defined>
    <meta:user-defined meta:name="DCTERMS.abstract">Industriestraat 6, 5107NC Do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st melding, : 7 augustus 2024</meta:user-defined>
    <meta:user-defined meta:name="DCTERMS.W3CDTF/DCTERMS.available">2024-08-23</meta:user-defined>
    <meta:user-defined meta:name="DCTERMS.W3CDTF/OVERHEIDop.jaargang">2024</meta:user-defined>
    <meta:user-defined meta:name="OVERHEIDop.publicationIssue">364190</meta:user-defined>
    <meta:user-defined meta:name="OVERHEIDop.GmbID/DC.identifier">gmb-2024-364190</meta:user-defined>
    <meta:user-defined meta:name="OVERHEIDop.versieInformatie"/>
  </office:meta>
</office:document-meta>
</file>