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dakkapel op het achterdakvlak, Bouwstraat 40, 3572ST Utrecht, GU-Z2024-00194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uwstraat 40, 3572ST Utrecht</text:p>
            <text:p text:style-name="common-al">GU-Z2024-0019435</text:p>
            <text:p text:style-name="common-al">Toelichting: het bouwen van een dakkapel op het achterdakvlak</text:p>
            <text:p text:style-name="common-al">Datum besluit: 16 augustus 2024</text:p>
            <text:p text:style-name="common-al">Startdatum bezwaartermijn: 2 oktober 2024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102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102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102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9435</meta:user-defined>
    <meta:user-defined meta:name="DCTERMS.abstract">Aanvraag omgevingsvergunning vergunningsvrij, het bouwen van een dakkapel op het achterdakvlak, Bouwstraat 40, 3572ST Utrecht, GU-Z2024-0019435</meta:user-defined>
    <dc:language>nl</dc:language>
    <meta:user-defined meta:name="OVERHEIDop.locatietype/OVERHEIDop.gebiedsmarkering">Vlak</meta:user-defined>
    <meta:user-defined meta:name="DC.title">Aanvraag omgevingsvergunning vergunningsvrij, het bouwen van een dakkapel op het achterdakvlak, Bouwstraat 40, 3572ST Utrecht, GU-Z2024-0019435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4102</meta:user-defined>
    <meta:user-defined meta:name="OVERHEIDop.GmbID/DC.identifier">gmb-2024-364102</meta:user-defined>
    <meta:user-defined meta:name="OVERHEIDop.versieInformatie"/>
  </office:meta>
</office:document-meta>
</file>