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en het plaatsen van een buitenunit warmtepomp , Kovelaarstraat 26, 3582GP Utrecht, GU-Z2024-00183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velaarstraat 26, 3582GP Utrecht</text:p>
            <text:p text:style-name="common-al">GU-Z2024-0018370</text:p>
            <text:p text:style-name="common-al">Toelichting: het bouwen van een dakopbouw en het plaatsen van een buitenunit warmtepomp </text:p>
            <text:p text:style-name="common-al">Datum besluit: 16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4042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042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042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8370</meta:user-defined>
    <meta:user-defined meta:name="DCTERMS.abstract">Verleende Omgevingsvergunning, het bouwen van een dakopbouw en het plaatsen van een buitenunit warmtepomp , Kovelaarstraat 26, 3582GP Utrecht, GU-Z2024-0018370</meta:user-defined>
    <dc:language>nl</dc:language>
    <meta:user-defined meta:name="OVERHEIDop.locatietype/OVERHEIDop.gebiedsmarkering">Vlak</meta:user-defined>
    <meta:user-defined meta:name="DC.title">Verleende Omgevingsvergunning, het bouwen van een dakopbouw en het plaatsen van een buitenunit warmtepomp , Kovelaarstraat 26, 3582GP Utrecht, GU-Z2024-0018370</meta:user-defined>
    <meta:user-defined meta:name="OVERHEIDop.datumEindeReactietermijn">2024-10-02</meta:user-defined>
    <meta:user-defined meta:name="OVERHEIDop.terinzageleggingBG">https://jeleefomgeving.nl/inzien/002220647/1d6096b0-5f8e-11ef-a33f-00505601200c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4042</meta:user-defined>
    <meta:user-defined meta:name="OVERHEIDop.GmbID/DC.identifier">gmb-2024-364042</meta:user-defined>
    <meta:user-defined meta:name="OVERHEIDop.versieInformatie"/>
  </office:meta>
</office:document-meta>
</file>