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Nieuwe weg 2, 4306PH Nieuwerkerk    - het omzetten van bestemming agrarisch naar wonen,  het realiseren van een minicamping en het bouwen van een voorzieningengebouw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omzetten van bestemming agrarisch naar wonen,  het realiseren van een minicamping en het bouwen van een voorzieningengebouwZaaknummer: 1164041Datum indiening: 20 augustus 2024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63963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963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963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164317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Nieuwe weg 2, 4306PH Nieuwerkerk    - het omzetten van bestemming agrarisch naar wonen,  het realiseren van een minicamping en het bouwen van een voorzieningengebouwAanvraag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3963</meta:user-defined>
    <meta:user-defined meta:name="OVERHEIDop.GmbID/DC.identifier">gmb-2024-363963</meta:user-defined>
    <meta:user-defined meta:name="OVERHEIDop.versieInformatie"/>
  </office:meta>
</office:document-meta>
</file>