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1 augustus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4 is een melding ontvangen waarvoor geen vergunningsplicht geldt voor de locatie Steenstraat 7F, 5107NE Dongen. De melding is geregistreerd onder zaaknummer Z2024-00001156. De melding betreft:</text:p>
            <text:p text:style-name="common-al">- O.S.K. Schoentechniek B.V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3866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866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866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3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4-00001156</meta:user-defined>
    <meta:user-defined meta:name="DCTERMS.abstract">Steenstraat 7F, 5107NE Dongen</meta:user-defined>
    <dc:language>nl</dc:language>
    <meta:user-defined meta:name="OVERHEIDop.locatietype/OVERHEIDop.gebiedsmarkering">Punt</meta:user-defined>
    <meta:user-defined meta:name="DC.title">Ontvangst melding, : 21 augustus 2024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3866</meta:user-defined>
    <meta:user-defined meta:name="OVERHEIDop.GmbID/DC.identifier">gmb-2024-363866</meta:user-defined>
    <meta:user-defined meta:name="OVERHEIDop.versieInformatie"/>
  </office:meta>
</office:document-meta>
</file>