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aanleggen van leidingen in gebied met archeologische waarde, Marnixlaan 228 Utrecht,  GU-Z2024-00168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nixlaan 228 Utrecht</text:p>
            <text:p text:style-name="common-al">GU-Z2024-0016829</text:p>
            <text:p text:style-name="common-al">Toelichting: het aanleggen van leidingen in gebied met archeologische waarde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3363</text:span><text:line-break/><text:date style:data-style-name="dag" text:fixed="true" text:date-value="2024-08-22"/><text:line-break/><text:date style:data-style-name="jaar" text:fixed="true" text:date-value="2024-08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3363</text:span><text:date style:data-style-name="nicedate" text:fixed="true" text:date-value="2024-08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3363</text:span><text:date style:data-style-name="nicedate" text:fixed="true" text:date-value="2024-08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6829</meta:user-defined>
    <meta:user-defined meta:name="DCTERMS.abstract">Verlenging beslistermijn omgevingsvergunning, het aanleggen van leidingen in gebied met archeologische waarde, Marnixlaan 228 Utrecht,  GU-Z2024-0016829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omgevingsvergunning, het aanleggen van leidingen in gebied met archeologische waarde, Marnixlaan 228 Utrecht,  GU-Z2024-0016829</meta:user-defined>
    <meta:user-defined meta:name="DCTERMS.W3CDTF/DCTERMS.available">2024-08-22</meta:user-defined>
    <meta:user-defined meta:name="DCTERMS.W3CDTF/OVERHEIDop.jaargang">2024</meta:user-defined>
    <meta:user-defined meta:name="OVERHEIDop.publicationIssue">363363</meta:user-defined>
    <meta:user-defined meta:name="OVERHEIDop.GmbID/DC.identifier">gmb-2024-363363</meta:user-defined>
    <meta:user-defined meta:name="OVERHEIDop.versieInformatie"/>
  </office:meta>
</office:document-meta>
</file>