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nabij Doniaweg 30 H te Hall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164815. De omgevingsvergunning is verleend. De gemeente geeft hiermee toestemming voor het aanleggen van glasvezel aan nabij Doniaweg 30 H te Hallum (besluit is verzonden op 20 augustus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63235</text:span><text:line-break/><text:date style:data-style-name="dag" text:fixed="true" text:date-value="2024-08-28"/><text:line-break/><text:date style:data-style-name="jaar" text:fixed="true" text:date-value="2024-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235</text:span><text:date style:data-style-name="nicedate" text:fixed="true" text:date-value="2024-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63235</text:span><text:date style:data-style-name="nicedate" text:fixed="true" text:date-value="2024-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natuur</meta:user-defined>
    <meta:user-defined meta:name="OVERHEIDop.referentienummer">2024-164815</meta:user-defined>
    <meta:user-defined meta:name="DCTERMS.abstract">Verleende omgevingsvergunning voor het aanleggen van glasvezel op locatie nabij Doniaweg 30 H te Hallum.</meta:user-defined>
    <dc:language>nl</dc:language>
    <meta:user-defined meta:name="OVERHEIDop.locatietype/OVERHEIDop.gebiedsmarkering">Vlak</meta:user-defined>
    <meta:user-defined meta:name="DC.title">Besluit op aanvraag omgevingsvergunning nabij Doniaweg 30 H te Hallum</meta:user-defined>
    <meta:user-defined meta:name="DCTERMS.W3CDTF/DCTERMS.available">2024-08-28</meta:user-defined>
    <meta:user-defined meta:name="DCTERMS.W3CDTF/OVERHEIDop.jaargang">2024</meta:user-defined>
    <meta:user-defined meta:name="OVERHEIDop.publicationIssue">363235</meta:user-defined>
    <meta:user-defined meta:name="OVERHEIDop.GmbID/DC.identifier">gmb-2024-363235</meta:user-defined>
    <meta:user-defined meta:name="OVERHEIDop.versieInformatie"/>
  </office:meta>
</office:document-meta>
</file>