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stellen van aanvraag omgevingsvergunning Clara Zetkinstraat 31 1103D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Clara Zetkinstraat 31 1103DG Amsterdam</text:p>
            <text:p text:style-name="common-al">Omschrijving: aanvraag realiseren tuin zij-deur</text:p>
            <text:p text:style-name="common-al">Besluit: buitenbehandeling laten</text:p>
            <text:p text:style-name="common-al">Verzonden naar aanvrager op: 28-12-2023</text:p>
            <text:p text:style-name="common-al">Zaaknummer: Z2023-ZO001060</text:p>
            <text:p text:style-name="common-al">OLO nummer: 7991885</text:p>
            <text:p text:style-name="last-al">De aanvraag omgevingsvergunning is buiten behandeling gest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8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28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28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O001060</meta:user-defined>
    <meta:user-defined meta:name="DCTERMS.abstract">aanvraag realiseren tuin zij-deur</meta:user-defined>
    <dc:language>nl</dc:language>
    <meta:user-defined meta:name="OVERHEIDop.locatietype/OVERHEIDop.gebiedsmarkering">Punt</meta:user-defined>
    <meta:user-defined meta:name="DC.title">Buiten behandeling stellen van aanvraag omgevingsvergunning Clara Zetkinstraat 31 1103DG Amsterdam</meta:user-defined>
    <meta:user-defined meta:name="DCTERMS.W3CDTF/DCTERMS.available">2024-01-02</meta:user-defined>
    <meta:user-defined meta:name="DCTERMS.W3CDTF/OVERHEIDop.jaargang">2024</meta:user-defined>
    <meta:user-defined meta:name="OVERHEIDop.publicationIssue">3628</meta:user-defined>
    <meta:user-defined meta:name="OVERHEIDop.GmbID/DC.identifier">gmb-2024-3628</meta:user-defined>
    <meta:user-defined meta:name="OVERHEIDop.versieInformatie"/>
  </office:meta>
</office:document-meta>
</file>