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activiteit leefomgev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-07-2024 hebben burgemeester en wethouders van de gemeente Noardeast-Fryslân een melding ontvangen en geaccepteerrd. De melding is geregistreerd onder zaaknummer 2024-177576. Dit zijn de details:</text:p>
            <text:p text:style-name="common-al">
            
          </text:p>
            <text:p text:style-name="common-al">Activiteit: melding leefomgeving, ·        </text:p>
            <text:p text:style-name="common-al">het realiseren van een mestbassin en een vaste mestopslag</text:p>
            <text:p text:style-name="common-al">Locatie: Boarnwerthuzen 2 in Boarnwert</text:p>
            <text:p text:style-name="common-al">
            
          </text:p>
            <text:p text:style-name="common-al">
            <text:span text:style-name="nadrukvet">Vragen</text:span>
          </text:p>
            <text:p text:style-name="last-al">Heeft u vragen over deze melding, dan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62634</text:span><text:line-break/><text:date style:data-style-name="dag" text:fixed="true" text:date-value="2024-08-28"/><text:line-break/><text:date style:data-style-name="jaar" text:fixed="true" text:date-value="2024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2634</text:span><text:date style:data-style-name="nicedate" text:fixed="true" text:date-value="2024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2634</text:span><text:date style:data-style-name="nicedate" text:fixed="true" text:date-value="2024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60/xml/MC-DRP-BeschikkingAfhandeling-3Pas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2024-177576</meta:user-defined>
    <dc:language>nl</dc:language>
    <meta:user-defined meta:name="OVERHEIDop.locatietype/OVERHEIDop.gebiedsmarkering">Vlak</meta:user-defined>
    <meta:user-defined meta:name="DC.title">Kennisgeving melding activiteit leefomgeving</meta:user-defined>
    <meta:user-defined meta:name="DCTERMS.W3CDTF/DCTERMS.available">2024-08-28</meta:user-defined>
    <meta:user-defined meta:name="DCTERMS.W3CDTF/OVERHEIDop.jaargang">2024</meta:user-defined>
    <meta:user-defined meta:name="OVERHEIDop.publicationIssue">362634</meta:user-defined>
    <meta:user-defined meta:name="OVERHEIDop.GmbID/DC.identifier">gmb-2024-362634</meta:user-defined>
    <meta:user-defined meta:name="OVERHEIDop.versieInformatie"/>
  </office:meta>
</office:document-meta>
</file>