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van het evenement “Echt fashion Event” op 14 september 2024 van 12.00 uur tot 17.00 uur aan Plats te Echt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de Plats te Echt / Echt-Susteren / verzonden 14 augustus 2024 / het organiseren van het evenement “Echt fashion Event” op 14 september 2024 van 12.00 uur tot 17.00 uur.</text:p>
            <text:p text:style-name="common-al">Bezwaar</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2 augustus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62613</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613</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613</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7/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organiseren van het evenement “Echt fashion Event” op 14 september 2024 van 12.00 uur tot 17.00 uur aan Plats te Echt</meta:user-defined>
    <meta:user-defined meta:name="DCTERMS.W3CDTF/DCTERMS.available">2024-08-22</meta:user-defined>
    <meta:user-defined meta:name="DCTERMS.W3CDTF/OVERHEIDop.jaargang">2024</meta:user-defined>
    <meta:user-defined meta:name="OVERHEIDop.publicationIssue">362613</meta:user-defined>
    <meta:user-defined meta:name="OVERHEIDop.GmbID/DC.identifier">gmb-2024-362613</meta:user-defined>
    <meta:user-defined meta:name="OVERHEIDop.versieInformatie"/>
  </office:meta>
</office:document-meta>
</file>