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aan de zijgevel en het maken van een dakterras aan de voorzijde, Wolvenstraat 58 te Utrecht,  HZ_WABO-23-386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lvenstraat 58 te Utrecht</text:p>
            <text:p text:style-name="common-al">HZ_WABO-23-38652</text:p>
            <text:p text:style-name="common-al">Toelichting: het bouwen van een aanbouw aan de zijgevel en het maken van een dakterras aan de voorzijd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241</text:span><text:line-break/><text:date style:data-style-name="dag" text:fixed="true" text:date-value="2024-01-23"/><text:line-break/><text:date style:data-style-name="jaar" text:fixed="true" text:date-value="2024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41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241</text:span><text:date style:data-style-name="nicedate" text:fixed="true" text:date-value="2024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aan de zijgevel en het maken van een dakterras aan de voorzijde, Wolvenstraat 58 te Utrecht,  HZ_WABO-23-38652</meta:user-defined>
    <meta:user-defined meta:name="DCTERMS.W3CDTF/DCTERMS.available">2024-01-23</meta:user-defined>
    <meta:user-defined meta:name="DCTERMS.W3CDTF/OVERHEIDop.jaargang">2024</meta:user-defined>
    <meta:user-defined meta:name="OVERHEIDop.publicationIssue">36241</meta:user-defined>
    <meta:user-defined meta:name="OVERHEIDop.GmbID/DC.identifier">gmb-2024-36241</meta:user-defined>
    <meta:user-defined meta:name="OVERHEIDop.versieInformatie"/>
  </office:meta>
</office:document-meta>
</file>