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beschermingsbesluit categorie 1 bedrijven Tichelrijt en De Wil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Dongen hebben op grond van artikel 4.14 van de omgevingswet en het raadsbesluit d.d. 29 september 2022 (delegatiebesluit Omgevingswet) 6 augustus 2024 besloten:</text:p>
            <text:p text:style-name="common-al">1 Met het oog op de voorbereiding van een omgevingsplanwijziging, de vestiging van categorie 1 – bedrijven (zoals benoemd in de Staat van Bedrijfsactiviteiten, VNG, 2009) te verbieden op de gronden die zijn aangegeven in gml-bestand met identificatienummer NL.IMRO.0766.VB2024000001-VG01;</text:p>
            <text:p text:style-name="common-al">2 Een hardheidsclausule van toepassing te verklaren op bovenstaand besluit;</text:p>
            <text:p text:style-name="common-al">3 Dit besluit in werking te laten treden op de dag na de dag waarop het bekendgemaakt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ongen</text:span>
            <text:span text:style-name="datum">22 augustus 2024</text:span>
          </text:p>
          </text:section>
          <text:section text:name="ondertekening_id1-3-2-2-2">
            <text:p><text:span text:style-name="functie">Burgemeester en wethouders Gemeente Dongen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1891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891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891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25/xml/MC-DRP-PlanRuimtelijk-Web-ZM.xml</meta:user-defined>
    <meta:user-defined meta:name="OVERHEID.Gemeente/DC.creator">Dong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66.VB2024000001-VG01</meta:user-defined>
    <meta:user-defined meta:name="OVERHEIDop.Plansoort/OVERHEIDop.plansoort">voorbereidingsbesluit</meta:user-defined>
    <meta:user-defined meta:name="OVERHEIDop.referentienummer">971276</meta:user-defined>
    <meta:user-defined meta:name="DCTERMS.abstract">Voorbereidingsbesluit om categorie 1 bedrijven te weren van bedrijventerreinen.</meta:user-defined>
    <dc:language>nl</dc:language>
    <meta:user-defined meta:name="OVERHEIDop.locatietype/OVERHEIDop.gebiedsmarkering">Gemeente</meta:user-defined>
    <meta:user-defined meta:name="DC.title">Voorbeschermingsbesluit categorie 1 bedrijven Tichelrijt en De Wildert</meta:user-defined>
    <meta:user-defined meta:name="DCTERMS.W3CDTF/DCTERMS.available">2024-08-22</meta:user-defined>
    <meta:user-defined meta:name="DCTERMS.W3CDTF/OVERHEIDop.jaargang">2024</meta:user-defined>
    <meta:user-defined meta:name="OVERHEIDop.publicationIssue">361891</meta:user-defined>
    <meta:user-defined meta:name="OVERHEIDop.GmbID/DC.identifier">gmb-2024-361891</meta:user-defined>
    <meta:user-defined meta:name="OVERHEIDop.versieInformatie"/>
  </office:meta>
</office:document-meta>
</file>