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met dakterras, Akkrumerraklaan 144, 3544TT Utrecht,  GU-Z2024-00168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kkrumerraklaan 144, 3544TT Utrecht</text:p>
            <text:p text:style-name="common-al">GU-Z2024-0016858</text:p>
            <text:p text:style-name="common-al">Toelichting: het bouwen van een derde bouwlaag met dakterras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419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419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419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6858</meta:user-defined>
    <meta:user-defined meta:name="DCTERMS.abstract">Verlenging beslistermijn omgevingsvergunning, het bouwen van een derde bouwlaag met dakterras, Akkrumerraklaan 144, 3544TT Utrecht,  GU-Z2024-0016858</meta:user-defined>
    <dc:language>nl</dc:language>
    <meta:user-defined meta:name="OVERHEIDop.locatietype/OVERHEIDop.gebiedsmarkering">Vlak</meta:user-defined>
    <meta:user-defined meta:name="DC.title">Verlenging beslistermijn omgevingsvergunning, het bouwen van een derde bouwlaag met dakterras, Akkrumerraklaan 144, 3544TT Utrecht,  GU-Z2024-0016858</meta:user-defined>
    <meta:user-defined meta:name="DCTERMS.W3CDTF/DCTERMS.available">2024-08-21</meta:user-defined>
    <meta:user-defined meta:name="DCTERMS.W3CDTF/OVERHEIDop.jaargang">2024</meta:user-defined>
    <meta:user-defined meta:name="OVERHEIDop.publicationIssue">361419</meta:user-defined>
    <meta:user-defined meta:name="OVERHEIDop.GmbID/DC.identifier">gmb-2024-361419</meta:user-defined>
    <meta:user-defined meta:name="OVERHEIDop.versieInformatie"/>
  </office:meta>
</office:document-meta>
</file>