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publicatie: vaststelling bestemmingsplan Hoek Rademakerstraat - Van der Griendtlaan’ en verlenen omgevingsvergunning activiteit bouwen, inrit wijzigen en bomen kapp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Algemeen</text:p>
            <text:p text:style-name="common-al">Het college van Burgemeester en wethouders maakt bekend dat de gemeenteraad op 4 juli 2024 het bestemmingsplan ‘Hoek Rademakerstraat - Van der Griendtlaan’ heeft vastgesteld. </text:p>
            <text:p text:style-name="common-al">Verder maken burgemeester en wethouders bekend dat de gecoördineerde  aanvraag omgevingsvergunning voor de activiteit bouwen, kappen en het wijzigen van de inrit ten behoeve van het realiseren van een supermarkt , (hierna: de omgevingsvergunning) is verleend.</text:p>
            <text:p text:style-name="common-al">De coördinatieregeling maakt het mogelijk om besluiten gezamenlijk voor te bereiden en bekend te maken. Het gaat om het bestemmingsplan en de omgevingsvergunning (activiteit bouwen, inrit wijzigen en bomen kappen). Beide maken de bouw van een supermarkt, een winkelpand en veertig woningen mogelijk.</text:p>
            <text:p text:style-name="common-al">Bij de originele publicatie was de datum van de bekendmaking van de omgevingsvergunning niet gelijk meer aan die van de terinzagelegging van het bestemmingsplan. Op grond van de Wro dienen voor toepassing van de coördinatieregeling beide besluiten gelijktijdig bekend te worden gemaakt. Dat is bij de voorgaande publicaties niet het geval geweest. Daardoor is bij de voorgaande publicatie niet voldaan aan de procedurele regels. Dit is de reden dat via deze rectificatie de stukken opnieuw ter inzage worden gelegd voor een termijn van zes weken. Tevens is van de gelegenheid gebruik gemaakt om de correcte afbeelding (3.1), zoals opgenomen in de nota van zienswijzen, alsnog op te nemen in de toelichting behorend tot het bestemmingsplan.</text:p>
            <text:p text:style-name="tussenkopcur">Ter inzage vastgesteld bestemmingsplan </text:p>
            <text:p text:style-name="common-al">Het vastgestelde bestemmingsplan en de hiermee (overeenkomstig artikel 3.30 Wro) gecoördineerde omgevingsvergunning en de daarbij behorende stukken liggen (overeenkomstig artikel 3.32 Wro) van 22 augustus 2024 tot en met 2 oktober 2024 in de hal van het gemeentehuis ter inzage en zijn in deze genoemde periode digitaal beschikbaar. Tegen betaling van leges kan een (papieren) afschrift worden verstrekt van de ter inzage gelegde stukken. </text:p>
            <text:p text:style-name="common-al">Indien u vragen heeft over het bestemmingsplan en/of de omgevingsvergunning kunt u een afspraak maken via het telefoonnummer (035) 60 93 411. Dit nummer is op werkdagen bereikbaar van 8.30 uur tot 12.30 uur.</text:p>
            <text:p text:style-name="tussenkopcur">Digitaal raadplegen</text:p>
            <text:p text:style-name="common-al">U kunt de stukken digitaal raadplegen op de gemeentelijke bestemmingsplansite:</text:p>
            <text:p text:style-name="common-al">
            <text:a xlink:href="https://0342.ropubliceer.nl/?phID=759C5625-91D7-45CA-AD2F-D65502AE465A" xlink:type="simple">https://0342.ropubliceer.nl/?phID=759C5625-91D7-45CA-AD2F-D65502AE465A</text:a>
          </text:p>
            <text:p text:style-name="common-al">U kunt de stukken ook digitaal raadplegen op het Omgevingsloket - Regels op de kaart:</text:p>
            <text:p text:style-name="common-al">
            <text:a xlink:href="https://omgevingswet.overheid.nl/regels-op-de-kaart/document?documentID=NL.IMRO.0342.BPSTB0030-0301" xlink:type="simple">https://omgevingswet.overheid.nl/regels-op-de-kaart/document?documentID=NL.IMRO.0342.BPSTB0030-0301</text:a>
          </text:p>
            <text:p text:style-name="common-al">Voor professioneel gebruik kunt u de planbestanden hier downloaden:</text:p>
            <text:p text:style-name="common-al">
            <text:a xlink:href="https://digitaleplannen.nl/0342/759C5625-91D7-45CA-AD2F-D65502AE465A/" xlink:type="simple">https://digitaleplannen.nl/0342/759C5625-91D7-45CA-AD2F-D65502AE465A/</text:a>
          </text:p>
            <text:p text:style-name="common-al">Het planidentificatienummer van het bestemmingsplan is: NL.IMRO.0342.BPTSB0030.0301</text:p>
            <text:p text:style-name="common-al">De omgevingsvergunning is digitaal in te zien op deze webpagina in de linker kolom onder het kopje documenten.</text:p>
            <text:p text:style-name="common-al">Het digitale bestemmingsplan op www.ruimtelijkeplannen.nl is authentiek en rechtsgeldig en prevaleert bij twijfel of verschil boven het analoge bestemmingsplan (zoals een pdf of een papieren versie). </text:p>
            <text:p text:style-name="tussenkopcur">Beroep en voorlopige voorziening</text:p>
            <text:p text:style-name="common-al">Het bestemmingsplan en de omgevingsvergunning zijn gecoördineerd vastgesteld en verleend. Op grond van de artikelen 3.30 Wro en 8.3 Wro worden de verschillende besluiten voor beroep als één besluit aangemerkt. Gedurende een periode van zes weken liggen het bestemmingsplan en de omgevingsvergunning ter inzage. Beroep kan schriftelijk worden ingesteld bij de Afdeling bestuursrechtspraak van de Raad van State, Postbus 20019, 2500 EA Den Haag. Deze mogelijkheid staat open voor belanghebbenden. Niet-belanghebbenden kunnen alleen beroep indienen wanneer zij ook een zienswijze hebben ingediend.</text:p>
            <text:p text:style-name="tussenkopcur">Inwerkingtreding                                                                                                       </text:p>
            <text:p text:style-name="common-al">Het bestemmingsplan en de omgevingsvergunning treden in werking de dag na afloop van de beroepstermijn. Een beroep schorst de werking van een besluit niet. Daarvoor moet een afzonderlijk verzoek om voorlopige voorziening worden gericht aan de Voorzitter van de Raad van State, afdeling Bestuursrechtspraak, op bovenstaand adres.</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1355</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355</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355</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5/xml/MC-DRP-PlanRuimtelijk-Web-ZM.xml</meta:user-defined>
    <meta:user-defined meta:name="OVERHEID.Gemeente/DC.creator">Soest</meta:user-defined>
    <meta:user-defined meta:name="OVERHEID.Informatietype/DC.type">officiële publicatie</meta:user-defined>
    <meta:user-defined meta:name="OVERHEIDop.Rubriek/DC.type">ruimtelijk plan of omgevingsdocument</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imtelijkplan/OVERHEIDop.bekendmakingBetreffendePlan">NL.IMRO.0342.BPTSB0030-0301</meta:user-defined>
    <meta:user-defined meta:name="OVERHEIDop.Plansoort/OVERHEIDop.plansoort">bestemmings- of omgevingsplan</meta:user-defined>
    <dc:language>nl</dc:language>
    <meta:user-defined meta:name="OVERHEIDop.locatietype/OVERHEIDop.gebiedsmarkering">Gemeente</meta:user-defined>
    <meta:user-defined meta:name="DC.title">Rectificatie publicatie: vaststelling bestemmingsplan Hoek Rademakerstraat - Van der Griendtlaan’ en verlenen omgevingsvergunning activiteit bouwen, inrit wijzigen en bomen kappen</meta:user-defined>
    <meta:user-defined meta:name="OVERHEIDop.datumEindeReactietermijn">2024-10-03</meta:user-defined>
    <meta:user-defined meta:name="OVERHEIDop.TilID/OVERHEIDop.terinzageleggingOP">til-2024-25299</meta:user-defined>
    <meta:user-defined meta:name="DCTERMS.W3CDTF/DCTERMS.available">2024-08-21</meta:user-defined>
    <meta:user-defined meta:name="DCTERMS.W3CDTF/OVERHEIDop.jaargang">2024</meta:user-defined>
    <meta:user-defined meta:name="OVERHEIDop.publicationIssue">361355</meta:user-defined>
    <meta:user-defined meta:name="OVERHEIDop.GmbID/DC.identifier">gmb-2024-361355</meta:user-defined>
    <meta:user-defined meta:name="OVERHEIDop.versieInformatie"/>
  </office:meta>
</office:document-meta>
</file>