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GEMEENTE VUGHT – VERLEENDE OMGEVINGSVERGUNNING BOUWEN – LOVERENSESTRAAT 3R502 CROMVOIR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list text:style-name="id1-3-2-1-1-4">
              <text:list-item text:style-override="id1-3-2-1-1-4-1">
                <text:number>•</text:number>
                <text:p text:style-name="al">Loverensestraat 3R502 Cromvoirt, realiseren van een overkapping, Z24-280403.</text:p>
              </text:list-item>
            </text:list>
            <text:p text:style-name="common-al">De vergunning is verzonden op 16 augustus 2024.</text:p>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59558</text:span><text:line-break/><text:date style:data-style-name="dag" text:fixed="true" text:date-value="2024-08-21"/><text:line-break/><text:date style:data-style-name="jaar" text:fixed="true" text:date-value="2024-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9558</text:span><text:date style:data-style-name="nicedate" text:fixed="true" text:date-value="2024-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9558</text:span><text:date style:data-style-name="nicedate" text:fixed="true" text:date-value="2024-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9/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 – LOVERENSESTRAAT 3R502 CROMVOIRT</meta:user-defined>
    <meta:user-defined meta:name="DCTERMS.W3CDTF/DCTERMS.available">2024-08-21</meta:user-defined>
    <meta:user-defined meta:name="DCTERMS.W3CDTF/OVERHEIDop.jaargang">2024</meta:user-defined>
    <meta:user-defined meta:name="OVERHEIDop.publicationIssue">359558</meta:user-defined>
    <meta:user-defined meta:name="OVERHEIDop.GmbID/DC.identifier">gmb-2024-359558</meta:user-defined>
    <meta:user-defined meta:name="OVERHEIDop.versieInformatie"/>
  </office:meta>
</office:document-meta>
</file>