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4 is een melding ontvangen waarvoor geen vergunningsplicht geldt voor de locatie diverse locaties Oud Dongen.  De melding is geregistreerd onder zaaknummer Z2024-00001039. De melding betreft:</text:p>
            <text:p text:style-name="common-al">- Garagesale in de wijk Oud-Dongen 28-0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9556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556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556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4-00001039</meta:user-defined>
    <meta:user-defined meta:name="DCTERMS.abstract">diverse locaties Oud Dongen</meta:user-defined>
    <dc:language>nl</dc:language>
    <meta:user-defined meta:name="OVERHEIDop.locatietype/OVERHEIDop.gebiedsmarkering">Punt</meta:user-defined>
    <meta:user-defined meta:name="DC.title">Ontvangst melding, : 24 juli 2024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9556</meta:user-defined>
    <meta:user-defined meta:name="OVERHEIDop.GmbID/DC.identifier">gmb-2024-359556</meta:user-defined>
    <meta:user-defined meta:name="OVERHEIDop.versieInformatie"/>
  </office:meta>
</office:document-meta>
</file>