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bouwen 79 grondgebonden woningen, De Tippe veld E2, E3, E4, H3 en H4 Zwolle [Zaaknummer 0193ESUITE1347762024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14-08-2024</text:p>
            <text:p text:style-name="common-al">
            <text:span text:style-name="nadrukvet">Locatie:</text:span> De Tippe veld E2, E3, E4, H3 en H4 Zwolle Oetbertinkstraat kv 26 t/m 58, Veldinkstraat kv 29 t/m 65, Telvorenpad kv 6 t/m 19, Tippepad kv 20t/m 25 (allen even en oneven)</text:p>
            <text:p text:style-name="common-al">
            <text:span text:style-name="nadrukvet">Zaakomschrijving:</text:span> het bouwen van 79 grondgebonden woningen</text:p>
            <text:p text:style-name="common-al">
            <text:span text:style-name="nadrukvet">Zaaknummer:</text:span> 0193ESUITE134776202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34776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59542</text:span><text:line-break/><text:date style:data-style-name="dag" text:fixed="true" text:date-value="2024-08-20"/><text:line-break/><text:date style:data-style-name="jaar" text:fixed="true" text:date-value="2024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542</text:span><text:date style:data-style-name="nicedate" text:fixed="true" text:date-value="2024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9542</text:span><text:date style:data-style-name="nicedate" text:fixed="true" text:date-value="2024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347762024</meta:user-defined>
    <meta:user-defined meta:name="DCTERMS.abstract">het bouwen van 79 grondgebonden woningen 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bouwen 79 grondgebonden woningen, De Tippe veld E2, E3, E4, H3 en H4 Zwolle [Zaaknummer 0193ESUITE1347762024]</meta:user-defined>
    <meta:user-defined meta:name="DCTERMS.W3CDTF/DCTERMS.available">2024-08-20</meta:user-defined>
    <meta:user-defined meta:name="DCTERMS.W3CDTF/OVERHEIDop.jaargang">2024</meta:user-defined>
    <meta:user-defined meta:name="OVERHEIDop.publicationIssue">359542</meta:user-defined>
    <meta:user-defined meta:name="OVERHEIDop.GmbID/DC.identifier">gmb-2024-359542</meta:user-defined>
    <meta:user-defined meta:name="OVERHEIDop.versieInformatie"/>
  </office:meta>
</office:document-meta>
</file>