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OMGEVINGSVERGUNNING BOUWEN – VLIERTSTRAAT 3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3">
              <text:list-item text:style-override="id1-3-2-1-1-3-1">
                <text:number>•</text:number>
                <text:p text:style-name="al">Vliertstraat 34 Vught, uitbreiden achterzijde woning, de gevel wijzigen en een tijdelijk woning, Z24-281172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9485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485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485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VLIERTSTRAAT 34 VUGHT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9485</meta:user-defined>
    <meta:user-defined meta:name="OVERHEIDop.GmbID/DC.identifier">gmb-2024-359485</meta:user-defined>
    <meta:user-defined meta:name="OVERHEIDop.versieInformatie"/>
  </office:meta>
</office:document-meta>
</file>