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 Verklaring van geen bedenkingen voor het tijdelijk plaatsen (tien jaar) van 10 tiny houses en de bouw van 1 tiny house aan de Waaldijk 7,1 tot en met 7.10 te Dalem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orinchem maken bekend dat, gelet op artikel 2.12 van de Wet algemene bepalingen omgevingsrecht (Wabo), de ontwerp verklaring van geen bedenkingen (VVGB), inclusief de hierbij behorende stukken en de ontwerp tijdelijke omgevingsvergunningen voor het plaatsen van 10 tiny houses en 3 overkappingen aan de Waaldijk 7,1 tot en met 7.10 in Dalem vanaf woensdag 21 augustus t/m dinsdag 1 oktober 2024 ter inzage liggen. </text:p>
            <text:p text:style-name="common-al">
            <text:span text:style-name="nadrukvet">Ontwerp verklaring van geen bedenkingen (VVGB) </text:span>
          </text:p>
            <text:p text:style-name="common-al">De gemeenteraad heeft op 30 mei 2024 een ontwerp verklaring van geen bedenkingen vastgesteld voor het tijdelijk plaatsen (tien jaar) van 10 tiny houses en de bouw van 1 tiny house aan de Waaldijk 7.1 tot en met 7.10 in Dalem. Deze ontwikkeling past niet in het ter plaatse geldende bestemmingsplan Buitengebied (Enkelbestemming ‘Agrarisch met waarden - Kleinschaligheid en reliëf’ en dubbelbestemming ‘Waarde - Archeologische verwachting laag AP’). Daarom is een verklaring van geen bedenkingen van de gemeenteraad nodig voor deze aanvraag.</text:p>
            <text:p text:style-name="common-al">Uit de ruimtelijke onderbouwing en overige bijbehorende onderzoeken blijkt dat het plan niet in strijd is met een goede ruimtelijke ordening. Met een VVGB en de conclusie dat het plan past in een goede ruimtelijke ordening kan volgens artikel 2.12, lid 1, sub a, onder 3 Wabo tijdelijk worden afgeweken van het bestemmingsplan. </text:p>
            <text:p text:style-name="common-al">
            <text:span text:style-name="nadrukvet">Ontwerp herstelbesluit voor de tijdelijke omgevingsvergunning (moedervergunning)</text:span>
          </text:p>
            <text:p text:style-name="common-al">De rechtbank Rotterdam heeft een eerder verleende vergunning vernietigd die was verleend voor het afwijkend gebruik van een deel van een weiland in Dalem ten behoeve van het realiseren van maximaal 10 tiny houses voor 10 jaar en voor de activiteit bouwen van 1 tiny house. Daarom moet nu een nieuw en verbeterd besluit op de eerdere aanvraag worden genomen. In dit verband leggen wij nu opnieuw een ontwerpbesluit ter inzage waarmee wij het voornemen kenbaar maken om een tijdelijke omgevingsvergunning te verlenen voor het realiseren van maximaal 10 tiny houses voor 10 jaar aan de Waaldijk 7.1 tot en met 7.10 in Dalem en voor de activiteit bouwen van 1 tiny house. Wij noemen dit de moedervergunning.</text:p>
            <text:p text:style-name="common-al">
            <text:span text:style-name="nadrukvet">Ontwerp herstelbesluiten voor 6 tijdelijke omgevingsvergunningen voor de activiteit bouwen en van een tiny house en 3 tijdelijke omgevingsvergunningen voor de activiteit bouwen van een overkapping (dochtervergunningen)</text:span>
          </text:p>
            <text:p text:style-name="common-al">Als gevolg van voornoemde rechterlijke uitspraak moeten ook 6 omgevingsvergunningen voor de activiteit bouwen van losse tiny houses en 3 omgevingsvergunningen voor de activiteit bouwen van een overkapping aan de Waaldijk 7.1 tot en met 7.10 in Dalem worden verbeterd. De ontwerp herstelbesluiten leggen we hierbij nu ook ter inzage. Wij noemen dit de dochtervergunningen.</text:p>
            <text:p text:style-name="common-al">
            <text:span text:style-name="nadrukvet">Inzage</text:span>
          </text:p>
            <text:p text:style-name="common-al">De ontwerp VVGB, inclusief ruimtelijke onderbouwing en overige bijbehorende onderzoeken, en in totaal 10 ontwerp herstelbesluiten voor tijdelijke (moeder- en dochter) omgevingsvergunningen liggen met ingang van woensdag 21 augustus t/m dinsdag 1 oktober 2024 ter inzage. </text:p>
            <text:p text:style-name="common-al">U kunt de ontwerpbesluiten en de bijbehorende stukken digitaal bekijken via het digitale publicatieblad op <text:a xlink:href="http://www.officielebekendmakingen.nl" xlink:type="simple"><text:span text:style-name="nadrukondlijn">www.officielebekendmakingen.nl</text:span></text:a> </text:p>
            <text:p text:style-name="common-al">De bijbehorende documenten zijn hier net als de ontwerpbesluiten te raadplegen of te downloaden. Ze hangen onder de button ‘Bekijk documenten’ aan deze publicatie (zie linker kolom).</text:p>
            <text:p text:style-name="common-al">Als u de stukken (fysiek of digitaal) wilt inzien op het stadhuis (adres: Stadhuisplein 1 in Gorinchem) kunt u daarvoor een afspraak maken met een medewerker van het team Stadsontwikkeling via telefoonnummer 140183. </text:p>
            <text:p text:style-name="common-al">
            <text:span text:style-name="nadrukvet">Zienswijze ontwerp VVGB </text:span>
          </text:p>
            <text:p text:style-name="common-al">Binnen de hierboven genoemde termijn kan iedereen een schriftelijke of een mondelinge zienswijze indienen tegen de ontwerp VVGB. Een schriftelijke zienswijze dient te worden gericht aan de gemeenteraad van Gorinchem, Postbus 108, 4200 AC Gorinchem. De zienswijze moet de volgende informatie te bevatten: naam en adres van de indiener, datum, reden(en) van de zienswijze en het plan waarop de zienswijze betrekking heeft. </text:p>
            <text:p text:style-name="common-al">Wilt u liever mondeling een zienswijze indienen dan kunt u daarvoor - binnen de termijn – een afspraak maken met een medewerker van het team Stadsontwikkeling via telefoonnummer 140183. </text:p>
            <text:p text:style-name="common-al">
            <text:span text:style-name="nadrukvet">Zienswijze ontwerp herstelbesluit tijdelijke omgevingsvergunning (moedervergunning)</text:span>
          </text:p>
            <text:p text:style-name="common-al">Binnen de genoemde termijn kan iedereen een schriftelijke of een mondelinge zienswijze indienen tegen het ontwerpbesluit voor de tijdelijke omgevingsvergunning (moedervergunning). </text:p>
            <text:p text:style-name="common-al">Een schriftelijke zienswijze dient te worden gericht aan het college van burgemeester en wethouders van Gorinchem, Postbus 108, 4200 AC Gorinchem. De zienswijze moet de volgende informatie bevatten: naam en adres van de indiener, datum, reden(en) van de zienswijze en het ontwerpbesluit waarop de zienswijze betrekking heeft. </text:p>
            <text:p text:style-name="common-al">Wilt u liever mondeling een zienswijze indienen dan moet u hiervoor – binnen de termijn – een afspraak maken met een medewerker van het team Stadsontwikkeling via telefoonnummer 140183.</text:p>
            <text:p text:style-name="common-al">
            <text:span text:style-name="nadrukvet">Zienswijze ontwerp herstelbesluiten tijdelijke omgevingsvergunningen (dochtervergunningen)</text:span>
          </text:p>
            <text:p text:style-name="common-al">Binnen de genoemde termijn kan iedereen een schriftelijke of een mondelinge zienswijze indienen tegen de herstelbesluiten voor de 6 omgevingsvergunningen voor de losse activiteit bouwen (dochtervergunningen).</text:p>
            <text:p text:style-name="common-al">Een schriftelijke zienswijze dient te worden gericht aan het college van burgemeester en wethouders van Gorinchem, Postbus 108, 4200 AC Gorinchem. De zienswijze moet de volgende informatie bevatten: naam en adres van de indiener, datum, reden(en) van de zienswijze en het ontwerpbesluit waarop de zienswijze betrekking heeft. </text:p>
            <text:p text:style-name="common-al">Wilt u liever mondeling een zienswijze indienen dan moet u hiervoor – binnen de termijn – een afspraak maken met een medewerker van het team Stadsontwikkeling via telefoonnummer 140183.</text:p>
            <text:p text:style-name="common-al">
            <text:span text:style-name="nadrukvet">Duidelijk aangeven tegen welk ontwerpbesluit de zienswijze is gericht</text:span>
          </text:p>
            <text:p text:style-name="common-al">Wij verzoeken u om duidelijk aan te geven tegen welk ontwerpbesluit uw zienswijze is gericht: tegen de ontwerp VVGB, tegen het herstelbesluit van de moedervergunning, of tegen de herstelbesluiten van de dochtervergunningen.</text:p>
            <text:p text:style-name="common-al">
            <text:span text:style-name="nadrukvet">Informatie</text:span>
          </text:p>
            <text:p text:style-name="common-al">Voor inhoudelijke informatie over de ontwerp VVGB en/of de ontwerp herstelbesluiten van de tijdelijke omgevingsvergunningen, kunt u contact opnemen met een medewerker van het team Stadsontwikkeling via het telefoonnummer 140183.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rinchem</text:p>
            </table:table-cell>
            <table:table-cell office:value-type="string" table:style-name="header.C">
              <text:p text:style-name="headerright"><text:span text:style-name="nr">Nr. 359343</text:span><text:line-break/><text:date style:data-style-name="dag" text:fixed="true" text:date-value="2024-08-20"/><text:line-break/><text:date style:data-style-name="jaar" text:fixed="true" text:date-value="2024-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9343</text:span><text:date style:data-style-name="nicedate" text:fixed="true" text:date-value="2024-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9343</text:span><text:date style:data-style-name="nicedate" text:fixed="true" text:date-value="2024-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9/xml/MC-DRP-OmgevingsvergunningAfhandeling-Web-ZM.xml</meta:user-defined>
    <meta:user-defined meta:name="OVERHEID.Gemeente/DC.creator">Gorinchem</meta:user-defined>
    <meta:user-defined meta:name="OVERHEIDop.Rubriek/DC.type">omgevingsvergunning</meta:user-defined>
    <meta:user-defined meta:name="OVERHEID.Informatietype/DC.type">officiële publicatie</meta:user-defined>
    <meta:user-defined meta:name="OVERHEID.Gemeente/DCTERMS.publisher">Gorinchem</meta:user-defined>
    <meta:user-defined meta:name="OVERHEID.Gemeente/OVERHEID.authority">Gorinche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Weg</meta:user-defined>
    <meta:user-defined meta:name="DC.title">Ontwerp Verklaring van geen bedenkingen voor het tijdelijk plaatsen (tien jaar) van 10 tiny houses en de bouw van 1 tiny house aan de Waaldijk 7,1 tot en met 7.10 te Dalem</meta:user-defined>
    <meta:user-defined meta:name="OVERHEIDop.datumEindeReactietermijn">2024-10-01</meta:user-defined>
    <meta:user-defined meta:name="OVERHEIDop.TilID/OVERHEIDop.terinzageleggingOP">til-2024-25177</meta:user-defined>
    <meta:user-defined meta:name="DCTERMS.W3CDTF/DCTERMS.available">2024-08-20</meta:user-defined>
    <meta:user-defined meta:name="DCTERMS.W3CDTF/OVERHEIDop.jaargang">2024</meta:user-defined>
    <meta:user-defined meta:name="OVERHEIDop.publicationIssue">359343</meta:user-defined>
    <meta:user-defined meta:name="OVERHEIDop.GmbID/DC.identifier">gmb-2024-359343</meta:user-defined>
    <meta:user-defined meta:name="OVERHEIDop.versieInformatie"/>
  </office:meta>
</office:document-meta>
</file>