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Hogere Waarde(n) Wet Geluidhinder Tweede Oude Heselaan 173-173a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Aan de Tweede Oude Heselaan 173-173a wordt een huisartsenpraktijk getransformeerd tot zes zelfstandige wooneenheden. Burgemeester en Wethouders van Nijmegen hebben conform de Wet geluidhinder een Besluit Hogere Waarde(n) vastgesteld. </text:p>
            <text:p text:style-name="al"/>
            <text:p text:style-name="al">Het bestemmingsplan maakt de transformatie mogelijk. Uit akoestisch onderzoek blijkt dat de voorkeurswaarde van 48 dB vanwege het wegverkeer op de Tweede Oude Heselaan 173-173a wordt overschreden. De hoogst berekende geluidbelasting bedraagt 58 dB. De maximum toegestane geluidbelasting van 63 dB wordt daarmee niet overschreden.</text:p>
            <text:p text:style-name="al"/>
            <text:p text:style-name="al">In het Besluit Hogere Waarde(n) is aangegeven en vastgelegd onder welke akoestische voorwaarden de transformatie kan worden gerealiseerd. Het Hogere Waardebesluit is voorzien van de bijlagen: bijlage 1; Bezwaar en voorlopige voorziening en bijlage 2: Akoestische rapportage betreffende de gevelberekeningen t.b.v. het tot zelfstandige wooneenheden te transformeren pand aan de Tweede Oude Heselaan 173/173a te Nijmegen inclusief het akoestisch onderzoek naar de geluidsbelasting door de gemeente Nijmegen.</text:p>
            <text:p text:style-name="al"/>
            <text:p text:style-name="al">Van het besluit worden de stukken vanaf 21 augustus ter inzage gelegd voor een termijn van zes weken. U kunt tijdens deze termijn de stukken bij de Informatiebalie in de Stadswinkel, Mariënburg 30 in Nijmegen, komen inzien. De openingstijden zijn: Maandag t/m vrijdag tussen 09.00 – 17.00 uur, donderdag tot 20.00 uur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58562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562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562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30/xml/MC-DRP-OverigeBvAS-Web-CB.xml</meta:user-defined>
    <meta:user-defined meta:name="OVERHEID.Gemeente/DC.creator">Nijme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Besluit Hogere Waarde(n) Wet Geluidhinder Tweede Oude Heselaan 173-173a</meta:user-defined>
    <meta:user-defined meta:name="DCTERMS.W3CDTF/DCTERMS.available">2024-08-21</meta:user-defined>
    <meta:user-defined meta:name="OVERHEIDop.externeBijlage">Besluit Hogere waarde Tweede Oude Heselaan173-173a|exb-2024-32423</meta:user-defined>
    <meta:user-defined meta:name="DCTERMS.W3CDTF/OVERHEIDop.jaargang">2024</meta:user-defined>
    <meta:user-defined meta:name="OVERHEIDop.publicationIssue">358562</meta:user-defined>
    <meta:user-defined meta:name="OVERHEIDop.GmbID/DC.identifier">gmb-2024-358562</meta:user-defined>
    <meta:user-defined meta:name="OVERHEIDop.versieInformatie"/>
  </office:meta>
</office:document-meta>
</file>