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HANDICAPTEN PARKEERPLAATS De Dijk, ter hoogte van nummer 10,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keersbesluit gehandicapten parkeerplaats</text:span>
          </text:p>
            <text:p text:style-name="common-al">Dokkum, De Dijk, ter hoogte van nummer 10, het innemen van een gehandicaptenparkeerplaats (besluit is verzonden op 14 augustus 2024).</text:p>
            <text:p text:style-name="common-al">
            <text:span text:style-name="nadrukvet">Bent u het niet eens met de vergunning?</text:span>
          </text:p>
            <text:p text:style-name="common-al">U kunt de gemeente tot 6 weken na het versturen van de vergunning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common-al">Voor informatie over het bekijken van de documenten of andere vragen kunt u ook bellen. Dit kan via het telefoonnummer (0519) 29 88 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6055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055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055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GEHANDICAPTEN PARKEERPLAATS De Dijk, ter hoogte van nummer 10, te Dokkum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6055</meta:user-defined>
    <meta:user-defined meta:name="OVERHEIDop.GmbID/DC.identifier">gmb-2024-356055</meta:user-defined>
    <meta:user-defined meta:name="OVERHEIDop.versieInformatie"/>
  </office:meta>
</office:document-meta>
</file>