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4-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4-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4-4">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4-5">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 Verkeersbesluit Heelweg, Allee en Terborgseweg te Dinxperlo </text:p>
      <text:section text:name="regeling_id1-3-2" text:style-name="regeling">
        <text:section text:name="aanhef_id1-3-2-1" text:style-name="aanhef">
          <text:section text:name="afkondiging_id1-3-2-1-1" text:style-name="afkondiging">
            <text:p text:style-name="afkondiging_top"/>
            <text:p text:style-name="al">
            <text:span text:style-name="nadrukcur">Zaaknummer: Z/22/106163 </text:span>
          </text:p>
            <text:p text:style-name="al">
            <text:span text:style-name="nadrukcur">Verkeersbesluit: </text:span>
            <text:span text:style-name="nadrukcur">P2023-098</text:span>
          </text:p>
          </text:section>
        </text:section>
        <text:section text:name="regeling-tekst_id1-3-2-2" text:style-name="regeling-tekst">
          <text:section text:name="tekst_id1-3-2-2-1" text:style-name="tekst">
            <text:p text:style-name="common-al">
            <text:span text:style-name="nadrukvet">Aanleiding</text:span>
          </text:p>
            <text:p text:style-name="common-al">De afgelopen periode is gewerkt aan de voorbereidingen voor de herinrichting van de HEELWEG EN DE ALLEE. Aanleiding voor deze herinrichting zijn het verouderde wegdek, het infiltreren van regenwater en de slechte fietsvoorzieningen op de HEELWEG EN DE ALLEE, en de uitgangspunten die gesteld zijn in het vastgestelde onderzoek 50-30. </text:p>
            <text:p text:style-name="common-al">Met bewoners en andere belanghebbenden is gewerkt aan een ontwerp met een zo groot mogelijk draagvlak. Dit heeft geresulteerd in een ontwerp waar aandacht is voor een verkeersveilige en klimaatadaptieve inrichting. De herinrichting gaat gepaard met het opheffen van een deel van de huidige verkeersmaatregelen en het treffen van nieuwe verkeersmaatregelen. Hiervoor moet een verkeersbesluit worden genomen. </text:p>
            <text:p text:style-name="common-al">
            <text:span text:style-name="nadrukvet">Onderbouwing van het besluit</text:span>
          </text:p>
            <text:p text:style-name="common-al">
            <text:span text:style-name="nadrukcur">Verlaging van maximum toegestane snelheid</text:span>
          </text:p>
            <text:p text:style-name="common-al">In het onderzoek 50-30 dat recent is vastgesteld is een afweging gemaakt tussen een volwaardige inrichting als gebiedsontsluitingsweg met een maximum toegestane snelheid van 50 km/uur en een volwaardige inrichting als erftoegangsweg met een maximum toegestane snelheid van 30 km/uur. Hieruit bleek dat het niet mogelijk was een volwaardige inrichting als gebiedsontsluitingsweg mogelijk te maken. Voor een gebiedsontsluitingsweg met een snelheidsregime van 50km/uur zijn de verkeersstromen gescheiden. Fietsers rijden op fietspaden of gaan via een andere route. Hiervoor ontbrak de ruimte aan de HEELWEG EN DE ALLEE. Daarnaast wordt de HEELWEG EN DE ALLEE in de huidige situatie ook meer als verblijfsgebieden gebruikt. Dit komt sterk naar voren uit de woonfunctie. </text:p>
            <text:p text:style-name="common-al">In het ontwerp van de straten is ingezet op het verbeteren van de verkeersveiligheid door de maximum toegestane snelheid te verlagen van 50 naar 30 km/uur. Dit is in lijn met de door de Tweede Kamer aangenomen motie om een maximum toegestane snelheid van 30 km/uur het uitgangspunt te laten zijn voor wegen binnen de bebouwde kom. Dergelijke aanpassingen zijn maatwerk en in het geval van de voorgenoemde wegen is het noodzakelijk een volledige herinrichting uit te voeren, om het karakter van de 30 km/uur-zone te benadrukken. De herinrichting omvat onder ander een versmalling van de rijbaan, het verbreden van de fietsstroken en het toepassen van klinkerverharding in plaats van asfalt. </text:p>
            <text:p text:style-name="common-al">Het verlagen van de maximum toegestane snelheid heeft een minimaal effect op de hoeveelheid verkeer die gebruik maakt van deze wegen. Omdat de gehele kern van Dinxperlo op termijn een aangepast snelheidsregime krijgt worden slechts minimale verschuivingen van het verkeer verwacht. De toename van verkeer leidt niet tot knelpunten op deze wegen.</text:p>
            <text:p text:style-name="common-al">Op basis van bovenstaande overwegingen is gekozen voor een inrichting als gebiedsontsluitingsweg 30km/uur (GOW30). Het nieuwe wegtype GOW30 is een oplossing voor gebiedsontsluitingswegen waar zowel doorstroming van verkeer als veel uitwisseling van verkeer plaatsvindt. Door deze dubbelfunctie zijn deze wegen normaliter minder veilig. Daarnaast is het een oplossing voor gebiedsontsluitingswegen die niet veilig kunnen worden ingericht voor 50 km/h, bijvoorbeeld vanwege ruimtegebrek. Het grote snelheidsverschil tussen de fietsers en bestuurders van motorvoertuigen zorgt voor een vergroot risico. Door de Heelweg, de Allee en een deel van de Terborgseweg in te richten als GOW30 wordt de verkeersveiligheid vergroot.</text:p>
            <text:p text:style-name="common-al">
            <text:span text:style-name="nadrukcur">Opheffen van de voorrangsweg</text:span>
          </text:p>
            <text:p text:style-name="common-al">Uitgangspunt bij de inrichting van erftoegangswegen is de gelijkwaardige voorrang op kruispunten. In de huidige situatie zijn Heelweg en de Allee voorrangswegen. De status van voorrangsweg wordt opgeheven en op de zijwegen worden de voorrangsborden en haaientanden verwijderd met uitzondering van de kruising Prins Bernhardstraat/Allee/Margrietstraat. In de nieuwe situatie moet voorrang worden verleend aan bestuurders die van rechts komen op de volgende wegen:</text:p>
            <text:p text:style-name="common-al"/>
            <text:list text:style-name="id1-3-2-2-1-13">
              <text:list-item text:style-override="id1-3-2-2-1-13-1">
                <text:number>1.</text:number>
                <text:p text:style-name="al">Marijkestraat</text:p>
              </text:list-item>
              <text:list-item text:style-override="id1-3-2-2-1-13-2">
                <text:number>2.</text:number>
                <text:p text:style-name="al">Irenestraat</text:p>
              </text:list-item>
              <text:list-item text:style-override="id1-3-2-2-1-13-3">
                <text:number>3.</text:number>
                <text:p text:style-name="al">Beatrixstraat</text:p>
              </text:list-item>
              <text:list-item text:style-override="id1-3-2-2-1-13-4">
                <text:number>4.</text:number>
                <text:p text:style-name="al">Wilhelminastraat</text:p>
              </text:list-item>
              <text:list-item text:style-override="id1-3-2-2-1-13-5">
                <text:number>5.</text:number>
                <text:p text:style-name="al">Welinkweg</text:p>
              </text:list-item>
              <text:list-item text:style-override="id1-3-2-2-1-13-6">
                <text:number>6.</text:number>
                <text:p text:style-name="al">Emmastraat</text:p>
              </text:list-item>
              <text:list-item text:style-override="id1-3-2-2-1-13-7">
                <text:number>7.</text:number>
                <text:p text:style-name="al">Prins Hendrikstraat</text:p>
              </text:list-item>
              <text:list-item text:style-override="id1-3-2-2-1-13-8">
                <text:number>8.</text:number>
                <text:p text:style-name="al">Welinkdwarsweg</text:p>
              </text:list-item>
              <text:list-item text:style-override="id1-3-2-2-1-13-9">
                <text:number>9.</text:number>
                <text:p text:style-name="al">Allee</text:p>
              </text:list-item>
              <text:list-item text:style-override="id1-3-2-2-1-13-10">
                <text:number>10.</text:number>
                <text:p text:style-name="al">Kwikkelstraat</text:p>
              </text:list-item>
              <text:list-item text:style-override="id1-3-2-2-1-13-11">
                <text:number>11</text:number>
                <text:p text:style-name="al">Weversstraat</text:p>
              </text:list-item>
              <text:list-item text:style-override="id1-3-2-2-1-13-12">
                <text:number>12</text:number>
                <text:p text:style-name="al">Grensstraat</text:p>
              </text:list-item>
            </text:list>
            <text:p text:style-name="common-al"/>
            <text:p text:style-name="common-al">
            <text:span text:style-name="nadrukcur">Opheffen van de voetgangersoversteekplaatsen</text:span>
          </text:p>
            <text:p text:style-name="common-al">De verblijfsfunctie staat centraal op de Heelweg en de Allee. Voetgangers maken in principe gebruik van de trottoirs en kunnen op iedere locatie de rijbaan oversteken. De huidige voetgangersoversteekplaatsen op de Heelweg en de Allee worden daarom niet gehandhaafd in de nieuwe inrichting. Deze suggereren dat het oversteken van voetgangers enkel op die locaties plaatsvindt en dat sluit niet aan bij de inrichtingsprincipes van een GOW30 waarbij de verwachte voetgangersstroom gering is. </text:p>
            <text:p text:style-name="common-al">
            <text:span text:style-name="nadrukvet">Afweging van belangen</text:span>
          </text:p>
            <text:p text:style-name="common-al">De maatregelen in het voorliggende besluiten dienen tot de in artikel 2, lid 1 en 2, van de Wegenverkeerswet 1994 genomen belangen van het verzekeren van de veiligheid op de weg en het beschreven van weggebruikers en passagiers. </text:p>
            <text:p text:style-name="common-al">Geen van de in artikel 2, lid 1 en 2, genoemde belangen zijn in het geding met de verkeersmaatregelen die in het voorliggende besluit worden vastgesteld. </text:p>
            <text:p text:style-name="common-al"/>
            <text:p text:style-name="common-al">
            <text:span text:style-name="nadrukvet">Juridisch kader</text:span>
          </text:p>
            <text:p text:style-name="common-al">
            <text:span text:style-name="nadrukcur">Wettelijke grondslag</text:span>
          </text:p>
            <text:p text:style-name="common-al">Dit besluit is genomen conform:</text:p>
            <text:list text:style-name="id1-3-2-2-1-24">
              <text:list-item text:style-override="id1-3-2-2-1-24-1">
                <text:number>1.</text:number>
                <text:p text:style-name="al">artikel 2, lid 1, onder a, b, c en d Wegenverkeerswet 1994;</text:p>
              </text:list-item>
              <text:list-item text:style-override="id1-3-2-2-1-24-2">
                <text:number>2.</text:number>
                <text:p text:style-name="al">artikel 15, Wegenverkeerswet 1994;</text:p>
              </text:list-item>
              <text:list-item text:style-override="id1-3-2-2-1-24-3">
                <text:number>3.</text:number>
                <text:p text:style-name="al">artikel 12 van het Besluit Administratieve Bepalingen inzake het Wegverkeer;</text:p>
              </text:list-item>
              <text:list-item text:style-override="id1-3-2-2-1-24-4">
                <text:number>4.</text:number>
                <text:p text:style-name="al">artikel 3.4 van de Algemene Wet Bestuursrecht;</text:p>
              </text:list-item>
              <text:list-item text:style-override="id1-3-2-2-1-24-5">
                <text:number>5.</text:number>
                <text:p text:style-name="al">Bebordingstekening Heelweg 01</text:p>
              </text:list-item>
              <text:list-item text:style-override="id1-3-2-2-1-24-6">
                <text:number>6.</text:number>
                <text:p text:style-name="al">Bebordingstekening Heelweg 02</text:p>
              </text:list-item>
              <text:list-item text:style-override="id1-3-2-2-1-24-7">
                <text:number>7.</text:number>
                <text:p text:style-name="al">Bebordingstekening Heelweg 03</text:p>
              </text:list-item>
              <text:list-item text:style-override="id1-3-2-2-1-24-8">
                <text:number>8.</text:number>
                <text:p text:style-name="al">Bebordingstekening Heelweg 04</text:p>
              </text:list-item>
              <text:list-item text:style-override="id1-3-2-2-1-24-9">
                <text:number>9.</text:number>
                <text:p text:style-name="al">Bebordingstekening Allee 01</text:p>
              </text:list-item>
              <text:list-item text:style-override="id1-3-2-2-1-24-10">
                <text:number>10.</text:number>
                <text:p text:style-name="al">Bebordingstekening Allee 02</text:p>
              </text:list-item>
              <text:list-item text:style-override="id1-3-2-2-1-24-11">
                <text:number>11</text:number>
                <text:p text:style-name="al">Bebordingstekening Allee 03</text:p>
              </text:list-item>
              <text:list-item text:style-override="id1-3-2-2-1-24-12">
                <text:number>12</text:number>
                <text:p text:style-name="al">21-00188-402 Bebordingsplan fase 7 v1.0</text:p>
              </text:list-item>
              <text:list-item text:style-override="id1-3-2-2-1-24-13">
                <text:number>13</text:number>
                <text:p text:style-name="al">mandaatregeling 2020 Aalten;</text:p>
              </text:list-item>
            </text:list>
            <text:p text:style-name="common-al"/>
            <text:p text:style-name="common-al">
            <text:span text:style-name="nadrukcur">Procedure totstandkoming</text:span>
          </text:p>
            <text:p text:style-name="common-al">In het traject voor de planvorming is een uitgebreid participatietraject doorlopen. Om voldoende input van belanghebbenden te krijgen, is een klankbordgroep vormgegeven, is een app gemaakt en zijn diverse inspraakmogelijkheden in het proces opgenomen. In de beginfase is een schetsontwerp gemaakt op basis van onder andere de centrumvisie Dinxperlo en de input van de klankbordgroepleden. Vervolgens is dit ontwerp gepresenteerd aan bewoners en hebben zij input geleverd. Deze input is beoordeeld en waar mogelijk verwerkt in een voorlopig ontwerp. Dit voorlopig ontwerp heeft enkele weken ter inzage gelegen. Deze ontvangen reactie zijn beoordeeld en hebben tot enkele minimale wijzigingen geleid. Na deze laatste stap is het participatietraject afgerond en is het definitieve ontwerp vastgesteld. </text:p>
            <text:p text:style-name="common-al"/>
            <text:p text:style-name="common-al">
            <text:span text:style-name="nadrukcur">Adviesaanvraag politie</text:span>
          </text:p>
            <text:p text:style-name="common-al">Conform artikel 24 van het BABW dient voor het nemen van een verkeersbesluit overleg gevoerd te worden met de korpschef van de politie, dan wel met de gemandateerde politieambtenaar. Dit overleg heeft plaatsgevonden en de politie adviseert positief over de verkeersmaatregelen zoals beschreven in voorliggend besluit. </text:p>
            <text:p text:style-name="common-al"/>
            <text:p text:style-name="common-al">
            <text:span text:style-name="nadrukvet">Het besluit</text:span>
          </text:p>
            <text:list text:style-name="id1-3-2-2-1-33">
              <text:list-item text:style-override="id1-3-2-2-1-33-1">
                <text:number>1.</text:number>
                <text:p text:style-name="al">door het plaatsen van de verkeersborden A1 van bijlage 1 van het RVV 1990, in de uitvoering begin en einde zone 30 km/uur, het instellen van een maximum toegestane snelheid van 30 km/uur op de Heelweg, Allee en een deel van de Terborgseweg met zonale toepassing. </text:p>
              </text:list-item>
              <text:list-item text:style-override="id1-3-2-2-1-33-2">
                <text:number>2.</text:number>
                <text:p text:style-name="al">door het verwijderen van de bebording van de verkeersborden A1 van bijlage 1 van het RVV 1990, in de uitvoering begin en einde zone 30 km/uur op de zijwegen van de Heelweg en Allee.</text:p>
              </text:list-item>
              <text:list-item text:style-override="id1-3-2-2-1-33-3">
                <text:number>3.</text:number>
                <text:p text:style-name="al">door het verwijderen van de verkeersborden B1, B3, B4, B5 en B6 van bijlage 1 van het RVV 1990 en verwijdering van haaientanden als bedoeld in artikel 80 van de RVV 1990, het opheffen van de voorrangsweg op de Heelweg, Allee, Hogestraat en een deel van de Terborgseweg.</text:p>
              </text:list-item>
            </text:list>
            <text:list text:style-name="id1-3-2-2-1-34">
              <text:list-item text:style-override="id1-3-2-2-1-34-1">
                <text:number>4.</text:number>
                <text:p text:style-name="al">door het verwijderen van zebrapadmarkering en de bijhorende verkeersborden L2 van bijlage 1 van het RVV 1990, het opheffen van voetgangersoversteekplaatsen op onderstaande locaties:</text:p>
                <text:list text:style-name="id1-3-2-2-1-34-1-3">
                  <text:list-item text:style-override="id1-3-2-2-1-34-1-3-1">
                    <text:number>1.</text:number>
                    <text:p text:style-name="al">Heelweg, ter hoogte van Dr. Jenny</text:p>
                  </text:list-item>
                  <text:list-item text:style-override="id1-3-2-2-1-34-1-3-2">
                    <text:number>2.</text:number>
                    <text:p text:style-name="al">Allee, aan de zuidzijde ter hoogte van de Heelweg</text:p>
                  </text:list-item>
                </text:list>
              </text:list-item>
              <text:list-item text:style-override="id1-3-2-2-1-34-2">
                <text:number>5.</text:number>
                <text:p text:style-name="al">door het verwijderen van het bord L3 aan de noordzijde van de Allee wordt de bushalte op deze locatie opgeheven. </text:p>
              </text:list-item>
              <text:list-item text:style-override="id1-3-2-2-1-34-3">
                <text:number>6.</text:number>
                <text:p text:style-name="al">door het verwijderen van het verkeersbord E02</text:p>
              </text:list-item>
              <text:list-item text:style-override="id1-3-2-2-1-34-4">
                <text:number>7.</text:number>
                <text:p text:style-name="al">door het verwijderen van het verkeersbord E05 aan de Heelweg ter hoogte van Dr. Jenny</text:p>
              </text:list-item>
              <text:list-item text:style-override="id1-3-2-2-1-34-5">
                <text:number>8.</text:number>
                <text:p text:style-name="al">door het plaatsen van het verkeersbord E06 aan de Heelweg ter hoogte van Dr. Jenny</text:p>
              </text:list-item>
            </text:list>
            <text:p text:style-name="common-al"/>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text:p>
            <text:p text:style-name="common-al">Zet in die brief in ieder geval:</text:p>
            <text:list text:style-name="id1-3-2-2-1-40">
              <text:list-item text:style-override="id1-3-2-2-1-40-1">
                <text:number>1.</text:number>
                <text:p text:style-name="al">uw naam, adres en woonplaats;</text:p>
              </text:list-item>
              <text:list-item text:style-override="id1-3-2-2-1-40-2">
                <text:number>2.</text:number>
                <text:p text:style-name="al">de datum;</text:p>
              </text:list-item>
              <text:list-item text:style-override="id1-3-2-2-1-40-3">
                <text:number>3.</text:number>
                <text:p text:style-name="al">een omschrijving van het besluit waartegen u bezwaar maakt;</text:p>
              </text:list-item>
              <text:list-item text:style-override="id1-3-2-2-1-40-4">
                <text:number>4.</text:number>
                <text:p text:style-name="al">waarom u het niet eens bent met het besluit en </text:p>
              </text:list-item>
              <text:list-item text:style-override="id1-3-2-2-1-40-5">
                <text:number>5.</text:number>
                <text:p text:style-name="al">uw handtekening.</text:p>
              </text:list-item>
            </text:list>
            <text:p text:style-name="common-al"/>
            <text:p text:style-name="common-al">Doe dit wel binnen zes weken nadat het besluit waartegen u bezwaar maakt, is verzonden. Anders kan uw bezwaar niet in behandeling worden genomen.</text:p>
            <text:p text:style-name="common-al"/>
            <text:p text:style-name="common-al">Voorlopige voorziening</text:p>
            <text:p text:style-name="common-al">Ook wanneer u bezwaar maakt mag het besluit uitgevoerd worden. Wilt u dit tegenhouden? Vraag dan om een voorlopige voorziening bij de voorzieningenrechter. Dat kan zodra u bezwaar gemaakt hebt. </text:p>
            <text:p text:style-name="common-al"/>
            <text:p text:style-name="common-al">Het postadres van de Voorzieningenrechter is: </text:p>
            <text:p text:style-name="common-al">Rechtbank Gelderland </text:p>
            <text:p text:style-name="common-al">Sector Bestuursrecht</text:p>
            <text:p text:style-name="common-al">Postbus 9030 </text:p>
            <text:p text:style-name="common-al">6800 EM Arnhem. </text:p>
            <text:p text:style-name="common-al"/>
            <text:p text:style-name="common-al">
            <text:span text:style-name="nadrukcur">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text:p>
            <text:p text:style-name="common-al"/>
            <text:p text:style-name="last-al">Aalten, 14 augustus augusutus 2024</text:p>
            <text:p text:style-name="tekst_bottom"/>
          </text:section>
        </text:section>
        <text:section text:name="regeling-sluiting_id1-3-2-3" text:style-name="regeling-sluiting">
          <text:section text:name="ondertekening_id1-3-2-3-1">
            <text:p><text:span text:style-name="functie">Hoogachtend,</text:span></text:p>
            <text:p><text:span text:style-name="functie">namens burgemeester en wethouders van de gemeente Aalten,</text:span></text:p>
            <text:p>R. Pardijs</text:p>
            <text:p><text:span text:style-name="functie"/></text:p>
            <text:p><text:span text:style-name="functie"/></text:p>
            <text:p><text:span text:style-name="functie"/></text:p>
            <text:p><text:span text:style-name="functie">Afdeling Bestuur en Openbare Ruimte</text:span></text:p>
            <text:p><text:span text:style-name="functie">Team Beheer Openbare Ruimt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55946</text:span><text:line-break/><text:date style:data-style-name="dag" text:fixed="true" text:date-value="2024-08-16"/><text:line-break/><text:date style:data-style-name="jaar" text:fixed="true" text:date-value="2024-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5946</text:span><text:date style:data-style-name="nicedate" text:fixed="true" text:date-value="2024-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5946</text:span><text:date style:data-style-name="nicedate" text:fixed="true" text:date-value="2024-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2/xml/MC-DRP-VB-Web-CB.xml</meta:user-defined>
    <meta:user-defined meta:name="OVERHEID.Gemeente/DC.creator">Aalten</meta:user-defined>
    <meta:user-defined meta:name="OVERHEID.Gemeente/OVERHEID.authority">Aalten</meta:user-defined>
    <meta:user-defined meta:name="OVERHEID.Informatietype/DC.type">officiële publicatie</meta:user-defined>
    <meta:user-defined meta:name="OVERHEIDop.Rubriek/DC.type">verkeersbesluit of -mededeling</meta:user-defined>
    <meta:user-defined meta:name="OVERHEID.Gemeente/DCTERMS.publisher">Aalten</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Aalten - Instellen 30km-zone - Heelweg, Allee, deel Terborgseweg</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fietsers</meta:user-defined>
    <meta:user-defined meta:name="OVERHEIDvb.Weggebruiker/OVERHEIDvb.weggebruiker">voetgangers</meta:user-defined>
    <meta:user-defined meta:name="DCTERMS.abstract">Het inrichten en instellen van een maximumsnelheid van 30 km/u.</meta:user-defined>
    <meta:user-defined meta:name="OVERHEIDop.verkeersbordcode">A01zb</meta:user-defined>
    <meta:user-defined meta:name="OVERHEIDop.verkeersbordcode">A1</meta:user-defined>
    <meta:user-defined meta:name="OVERHEIDop.verkeersbordcode">A02ze</meta:user-defined>
    <meta:user-defined meta:name="OVERHEIDop.verkeersbordcode">B1</meta:user-defined>
    <meta:user-defined meta:name="OVERHEIDop.verkeersbordcode">B3</meta:user-defined>
    <meta:user-defined meta:name="OVERHEIDop.verkeersbordcode">B4</meta:user-defined>
    <meta:user-defined meta:name="OVERHEIDop.verkeersbordcode">B5</meta:user-defined>
    <meta:user-defined meta:name="OVERHEIDop.verkeersbordcode">B6</meta:user-defined>
    <meta:user-defined meta:name="OVERHEIDop.verkeersbordcode">E2</meta:user-defined>
    <meta:user-defined meta:name="OVERHEIDop.verkeersbordcode">E5</meta:user-defined>
    <meta:user-defined meta:name="OVERHEIDop.verkeersbordcode">E6</meta:user-defined>
    <meta:user-defined meta:name="OVERHEIDop.verkeersbordcode">L2</meta:user-defined>
    <meta:user-defined meta:name="OVERHEIDop.verkeersbordcode">L3</meta:user-defined>
    <dc:language>nl</dc:language>
    <meta:user-defined meta:name="OVERHEIDop.locatietype/OVERHEIDop.gebiedsmarkering">Lijn</meta:user-defined>
    <meta:user-defined meta:name="OVERHEIDop.locatietype/OVERHEIDop.gebiedsmarkering">Lijn</meta:user-defined>
    <meta:user-defined meta:name="DC.title">Verkeersbesluit Heelweg, Allee en Terborgseweg te Dinxperlo</meta:user-defined>
    <meta:user-defined meta:name="DCTERMS.W3CDTF/DCTERMS.available">2024-08-16</meta:user-defined>
    <meta:user-defined meta:name="OVERHEIDop.externeBijlage">Allee 1|exb-2024-32210</meta:user-defined>
    <meta:user-defined meta:name="OVERHEIDop.externeBijlage">Allee 2|exb-2024-32211</meta:user-defined>
    <meta:user-defined meta:name="OVERHEIDop.externeBijlage">Allee 3|exb-2024-32212</meta:user-defined>
    <meta:user-defined meta:name="OVERHEIDop.externeBijlage">Heelweg 1|exb-2024-32213</meta:user-defined>
    <meta:user-defined meta:name="OVERHEIDop.externeBijlage">Heelweg 2|exb-2024-32214</meta:user-defined>
    <meta:user-defined meta:name="OVERHEIDop.externeBijlage">Heelweg 3|exb-2024-32215</meta:user-defined>
    <meta:user-defined meta:name="OVERHEIDop.externeBijlage">Heelweg 4|exb-2024-32216</meta:user-defined>
    <meta:user-defined meta:name="DCTERMS.W3CDTF/OVERHEIDop.jaargang">2024</meta:user-defined>
    <meta:user-defined meta:name="OVERHEIDop.publicationIssue">355946</meta:user-defined>
    <meta:user-defined meta:name="OVERHEIDop.GmbID/DC.identifier">gmb-2024-355946</meta:user-defined>
    <meta:user-defined meta:name="OVERHEIDop.versieInformatie"/>
  </office:meta>
</office:document-meta>
</file>