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gebruik van een Alcoholwetvergunning voor het uitoefenen van een horecabedrijf (Preuverie de Toren) aan Houtstraat 15 te Echt </text:p>
      <text:section text:name="zakelijke-mededeling_id1-3-2" text:style-name="zakelijke-mededeling">
        <text:section text:name="zakelijke-mededeling-tekst_id1-3-2-1" text:style-name="zakelijke-mededeling-tekst">
          <text:section text:name="tekst_id1-3-2-1-1" text:style-name="tekst">
            <text:p text:style-name="common-al">Verleende Alcoholwetvergunning / Houtstraat 15, 6102 BD te Echt / Echt-Susteren / verzonden 19 juli 2024 / het uitoefenen van een horecabedrijf (Preuverie de Toren)</text:p>
            <text:p text:style-name="common-al">Bezwaar</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5 augustus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55547</text:span><text:line-break/><text:date style:data-style-name="dag" text:fixed="true" text:date-value="2024-08-15"/><text:line-break/><text:date style:data-style-name="jaar" text:fixed="true" text:date-value="2024-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547</text:span><text:date style:data-style-name="nicedate" text:fixed="true" text:date-value="202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547</text:span><text:date style:data-style-name="nicedate" text:fixed="true" text:date-value="2024-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6/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gebruik van een Alcoholwetvergunning voor het uitoefenen van een horecabedrijf (Preuverie de Toren) aan Houtstraat 15 te Echt</meta:user-defined>
    <meta:user-defined meta:name="DCTERMS.W3CDTF/DCTERMS.available">2024-08-15</meta:user-defined>
    <meta:user-defined meta:name="DCTERMS.W3CDTF/OVERHEIDop.jaargang">2024</meta:user-defined>
    <meta:user-defined meta:name="OVERHEIDop.publicationIssue">355547</meta:user-defined>
    <meta:user-defined meta:name="OVERHEIDop.GmbID/DC.identifier">gmb-2024-355547</meta:user-defined>
    <meta:user-defined meta:name="OVERHEIDop.versieInformatie"/>
  </office:meta>
</office:document-meta>
</file>