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de voorgevel en bouwen van een uitbouw aan de zijkant, Puntenburg 2, 3451CD Vleuten, GU-Z2024-00149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ntenburg 2, 3451CD Vleuten</text:p>
            <text:p text:style-name="common-al">GU-Z2024-0014992</text:p>
            <text:p text:style-name="common-al">Toelichting: het wijzigen van de voorgevel en bouwen van een uitbouw aan de zijkant</text:p>
            <text:p text:style-name="common-al">Datum besluit: 12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5184</text:span><text:line-break/><text:date style:data-style-name="dag" text:fixed="true" text:date-value="2024-08-15"/><text:line-break/><text:date style:data-style-name="jaar" text:fixed="true" text:date-value="2024-08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5184</text:span><text:date style:data-style-name="nicedate" text:fixed="true" text:date-value="2024-08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5184</text:span><text:date style:data-style-name="nicedate" text:fixed="true" text:date-value="2024-08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4992</meta:user-defined>
    <meta:user-defined meta:name="DCTERMS.abstract">Verleende Omgevingsvergunning, het wijzigen van de voorgevel en bouwen van een uitbouw aan de zijkant, Puntenburg 2, 3451CD Vleuten, GU-Z2024-0014992</meta:user-defined>
    <dc:language>nl</dc:language>
    <meta:user-defined meta:name="OVERHEIDop.locatietype/OVERHEIDop.gebiedsmarkering">Vlak</meta:user-defined>
    <meta:user-defined meta:name="DC.title">Verleende Omgevingsvergunning, het wijzigen van de voorgevel en bouwen van een uitbouw aan de zijkant, Puntenburg 2, 3451CD Vleuten, GU-Z2024-0014992</meta:user-defined>
    <meta:user-defined meta:name="OVERHEIDop.datumEindeReactietermijn">2024-09-24</meta:user-defined>
    <meta:user-defined meta:name="OVERHEIDop.terinzageleggingBG">https://jeleefomgeving.nl/inzien/002220647/dfc62085-5961-11ef-a33a-0050560122a3</meta:user-defined>
    <meta:user-defined meta:name="DCTERMS.W3CDTF/DCTERMS.available">2024-08-15</meta:user-defined>
    <meta:user-defined meta:name="DCTERMS.W3CDTF/OVERHEIDop.jaargang">2024</meta:user-defined>
    <meta:user-defined meta:name="OVERHEIDop.publicationIssue">355184</meta:user-defined>
    <meta:user-defined meta:name="OVERHEIDop.GmbID/DC.identifier">gmb-2024-355184</meta:user-defined>
    <meta:user-defined meta:name="OVERHEIDop.versieInformatie"/>
  </office:meta>
</office:document-meta>
</file>