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schoolgebouw op de locatie Willaertstraat 2 Dordrecht     zaaknummer Z-23-437137</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omgevingsvergunning ontvangen. De vergunning is aangevraagd voor het bouwen van een schoolgebouw op de locatie 
Willaertstraat 2 Dordrecht.</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5 februari 2024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5464</text:span><text:line-break/><text:date style:data-style-name="dag" text:fixed="true" text:date-value="2024-01-22"/><text:line-break/><text:date style:data-style-name="jaar" text:fixed="true" text:date-value="2024-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464</text:span><text:date style:data-style-name="nicedate" text:fixed="true" text:date-value="2024-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464</text:span><text:date style:data-style-name="nicedate" text:fixed="true" text:date-value="2024-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bouwen van een schoolgebouw op de locatie Willaertstraat 2 Dordrecht     zaaknummer Z-23-437137</meta:user-defined>
    <meta:user-defined meta:name="DCTERMS.W3CDTF/DCTERMS.available">2024-01-22</meta:user-defined>
    <meta:user-defined meta:name="DCTERMS.W3CDTF/OVERHEIDop.jaargang">2024</meta:user-defined>
    <meta:user-defined meta:name="OVERHEIDop.publicationIssue">35464</meta:user-defined>
    <meta:user-defined meta:name="OVERHEIDop.GmbID/DC.identifier">gmb-2024-35464</meta:user-defined>
    <meta:user-defined meta:name="OVERHEIDop.versieInformatie"/>
  </office:meta>
</office:document-meta>
</file>