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De Lauwers tussen Warfstermolen en Munnekezijl</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16415. De omgevingsvergunning is verleend. De gemeente geeft hiermee toestemming voor het herstellen en aanleggen van rietoevers en luwe waterzones aan De Lauwers tussen Warfstermolen en Munnekezijl. (besluit is verzonden op 13 augustus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4562</text:span><text:line-break/><text:date style:data-style-name="dag" text:fixed="true" text:date-value="2024-08-21"/><text:line-break/><text:date style:data-style-name="jaar" text:fixed="true" text:date-value="2024-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4562</text:span><text:date style:data-style-name="nicedate" text:fixed="true" text:date-value="2024-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4562</text:span><text:date style:data-style-name="nicedate" text:fixed="true" text:date-value="2024-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116415</meta:user-defined>
    <meta:user-defined meta:name="DCTERMS.abstract">Verleende omgevingsvergunning voor het herstellen en aanleggen van rietoevers en luwe waterzones op locatie De Lauwers tussen Warfstermolen en Munnekezijl.</meta:user-defined>
    <dc:language>nl</dc:language>
    <meta:user-defined meta:name="OVERHEIDop.locatietype/OVERHEIDop.gebiedsmarkering">Vlak</meta:user-defined>
    <meta:user-defined meta:name="DC.title">Besluit op aanvraag omgevingsvergunning De Lauwers tussen Warfstermolen en Munnekezijl</meta:user-defined>
    <meta:user-defined meta:name="DCTERMS.W3CDTF/DCTERMS.available">2024-08-21</meta:user-defined>
    <meta:user-defined meta:name="DCTERMS.W3CDTF/OVERHEIDop.jaargang">2024</meta:user-defined>
    <meta:user-defined meta:name="OVERHEIDop.publicationIssue">354562</meta:user-defined>
    <meta:user-defined meta:name="OVERHEIDop.GmbID/DC.identifier">gmb-2024-354562</meta:user-defined>
    <meta:user-defined meta:name="OVERHEIDop.versieInformatie"/>
  </office:meta>
</office:document-meta>
</file>