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2-08-2024 hebben wij een reguliere omgevingsvergunning verleend voor het bouwen van een waterberging op het adres De Kerkegaarden 1 7478AT Diepenheim. Deze vergunning staat ingeschreven onder zaaknummer 000070545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54079</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079</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079</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705458</meta:user-defined>
    <meta:user-defined meta:name="DCTERMS.abstract">het bouwen van een waterberging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12-08-2024 hebben wij een reguliere omgevingsvergunning verleend voor het bouwen van een waterberging op het adres De Kerkegaarden 1 7478AT Diepenheim. Deze vergunning staat ingeschreven onder zaaknummer 0000705458.</meta:user-defined>
    <meta:user-defined meta:name="DCTERMS.W3CDTF/DCTERMS.available">2024-08-14</meta:user-defined>
    <meta:user-defined meta:name="DCTERMS.W3CDTF/OVERHEIDop.jaargang">2024</meta:user-defined>
    <meta:user-defined meta:name="OVERHEIDop.publicationIssue">354079</meta:user-defined>
    <meta:user-defined meta:name="OVERHEIDop.GmbID/DC.identifier">gmb-2024-354079</meta:user-defined>
    <meta:user-defined meta:name="OVERHEIDop.versieInformatie"/>
  </office:meta>
</office:document-meta>
</file>