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tot het aangaan van een tijdelijke huurovereenkomst</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De gemeente Nieuwegein (‘de Gemeente’) heeft het voornemen om  een tijdelijke huurovereenkomst te sluiten met de ontwikkelaar VORM Conceptwoningen B.V. (‘VORM’) met betrekking tot de hierna genoemde percelen onbebouwde grond.          De huurovereenkomst zal aangegaan worden voor de duur totdat het bouwplan van VORM bij de Rembrandthage en de Pieter van Laerhage is gerealiseerd. Naar het oordeel van de gemeente is de beoogde huurder de enige serieuze gegadigde die in aanmerking komt voor deze huur.</text:p>
            <text:p text:style-name="al">De gemeente Nieuwegein is voornemens in tijdelijk huur te geven gedeelten van percelen grond gelegen bij de Rembrandthage en de Pieter van Laerhage te Nieuwegein, kadastraal bekend gemeente Jutphaas, sectie G, nummer 4337 (ged) en nummer 4386 (ged), ter grootte van circa 3.510 m² in totaal.</text:p>
            <text:p text:style-name="al"/>
            <text:p text:style-name="tussenkopcur">Motivering</text:p>
            <text:p text:style-name="al">1. Huurder heeft voornoemde percelen gemeentegrond tijdelijk nodig om het bouwplan bij de Rembrandthage en de Pieter van Laerhage te kunnen realiseren. Het bouwplan betreft de bouw van 31 eengezinswoningen en een appartementencomplex bestaande uit 40 sociale- en 14 middeldure huurwoningen. Huurder mag de percelen uitsluitend gebruiken als bouwplaats voor de ontwikkeling en realisatie van dit bouwplan.</text:p>
            <text:p text:style-name="al">2. Huurder en gemeente binnen het onder het sub 1 bedoelde kader een huurovereenkomst wensen te sluiten waarin de afspraken worden vastgelegd over het gebruik van deze gemeentegronden gedurende de realisatie van voornoemd bouwplan; </text:p>
            <text:p text:style-name="al">3. Het Gehuurde zal door of vanwege partijen worden bestemd om te worden gebruikt als bouwplaats ten behoeve van de opslag van materialen, ketenpark, parkeren door bouwplaats medewerkers en dergelijke. Het aanbrengen van wijzigingen, oprichten van bouwwerken, verwijderen of ver- plaatsen van aanwezige onderdelen en dergelijke is niet toegestaan zonder instemming van de gemeente. </text:p>
            <text:p text:style-name="al">4. Huurder het gehuurde van de gemeente in gebruik gegeven krijgt, onder de uitdrukkelijke voorwaarde dat het gehuurde uitsluitend gebruikt zal worden als bouwplaats ten behoeve van de uitvoering van de onder 1 bedoelde ontwikkeling en realisatie. </text:p>
            <text:p text:style-name="al">Naar het oordeel van de gemeente is de beoogde huurder op grond van de voorgaande objectieve, redelijke en toetsbare criteria de enige serieuze gegadigde die in aanmerking komt voor de voorgenomen verhuur van de betreffende percelen grond. Ten overvloede zij erop gewezen dat de gemeente daarbij een ruime mate van beleidsvrijheid toekomt. </text:p>
            <text:p text:style-name="al"/>
            <text:p text:style-name="tussenkopcur">Vervaltermijn</text:p>
            <text:p text:style-name="al">Indien u zich niet kunt verenigen met dit voornemen tot verhuur, omdat u meent daarvoor zelf als gegadigde in aanmerking te komen, dan kunt u uiterlijk tot 20 dagen na publicatie een kort geding procedure aanhangig maken bij de bevoegde voorzieningenrechter te Utrecht, en dient u de Gemeente hiervan onverwijld in kennis te stellen middels betekening van de dagvaarding op het adres van de Gemeente, bij gebreke waarvan het recht vervalt om tegen al het voornoemde in rechte op te komen en/of daarop enige aanspraak in welke vorm of hoedanigheid dan ook te baseren, althans zijn uw rechten daarop uitgewerkt.</text:p>
            <text:p text:style-name="al"/>
            <text:p text:style-name="al">Een digitaal afschrift van de dagvaarding dient u tevens per e-mail aan F.Ottenschot@nieuwegein.nl te verzenden o.v.v. ‘voornemen tot het aangaan van huurovereenkomst met VORM’. Bij vragen kunt u contact opnemen via het telefoonnummer 14030 en vragen naar Fien Ottenschot. </text:p>
            <text:p text:style-name="al"/>
            <text:p text:style-name="al">Met deze publicatie geeft de gemeente uitvoering aan het arrest van de Hoge Raad van 26 november 2021 (ECLI:NL:HR:2021:1778).</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euwegein</text:p>
            </table:table-cell>
            <table:table-cell office:value-type="string" table:style-name="header.C">
              <text:p text:style-name="headerright"><text:span text:style-name="nr">Nr. 353883</text:span><text:line-break/><text:date style:data-style-name="dag" text:fixed="true" text:date-value="2024-08-14"/><text:line-break/><text:date style:data-style-name="jaar" text:fixed="true" text:date-value="2024-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883</text:span><text:date style:data-style-name="nicedate" text:fixed="true" text:date-value="2024-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53883</text:span><text:date style:data-style-name="nicedate" text:fixed="true" text:date-value="2024-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24/xml/MC-DRP-OverigeInformatie-Web-CB.xml</meta:user-defined>
    <meta:user-defined meta:name="OVERHEID.Gemeente/DC.creator">Nieuwegein</meta:user-defined>
    <meta:user-defined meta:name="OVERHEID.Informatietype/DC.type">officiële publicatie</meta:user-defined>
    <meta:user-defined meta:name="OVERHEIDop.Rubriek/DC.type">overige overheidsinformatie</meta:user-defined>
    <meta:user-defined meta:name="OVERHEID.Gemeente/OVERHEID.authority">Nieuwegein</meta:user-defined>
    <meta:user-defined meta:name="OVERHEID.Gemeente/DCTERMS.publisher">Nieuwegein</meta:user-defined>
    <meta:user-defined meta:name="OVERHEID.TaxonomieBeleidsagendaDecentraal/OVERHEID.category">Huisvesting | Organisatie en beleid</meta:user-defined>
    <dc:language>nl</dc:language>
    <meta:user-defined meta:name="OVERHEIDop.locatietype/OVERHEIDop.gebiedsmarkering">Weg</meta:user-defined>
    <meta:user-defined meta:name="OVERHEIDop.locatietype/OVERHEIDop.gebiedsmarkering">Weg</meta:user-defined>
    <meta:user-defined meta:name="DC.title">Voornemen tot het aangaan van een tijdelijke huurovereenkomst</meta:user-defined>
    <meta:user-defined meta:name="DCTERMS.W3CDTF/DCTERMS.available">2024-08-14</meta:user-defined>
    <meta:user-defined meta:name="DCTERMS.W3CDTF/OVERHEIDop.jaargang">2024</meta:user-defined>
    <meta:user-defined meta:name="OVERHEIDop.publicationIssue">353883</meta:user-defined>
    <meta:user-defined meta:name="OVERHEIDop.GmbID/DC.identifier">gmb-2024-353883</meta:user-defined>
    <meta:user-defined meta:name="OVERHEIDop.versieInformatie"/>
  </office:meta>
</office:document-meta>
</file>