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extra verdieping op de woning, Van Vollenhovenlaan 200, 3527JW Utrecht, GU-Z2024-001290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Vollenhovenlaan 200, 3527JW Utrecht</text:p>
            <text:p text:style-name="common-al">GU-Z2024-0012905</text:p>
            <text:p text:style-name="common-al">Toelichting: het bouwen van een extra verdieping op de woning</text:p>
            <text:p text:style-name="common-al">Datum besluit: 7 augustus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53721</text:span><text:line-break/><text:date style:data-style-name="dag" text:fixed="true" text:date-value="2024-08-14"/><text:line-break/><text:date style:data-style-name="jaar" text:fixed="true" text:date-value="2024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3721</text:span><text:date style:data-style-name="nicedate" text:fixed="true" text:date-value="2024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3721</text:span><text:date style:data-style-name="nicedate" text:fixed="true" text:date-value="2024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54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12905</meta:user-defined>
    <meta:user-defined meta:name="DCTERMS.abstract">Verleende Omgevingsvergunning, het bouwen van een extra verdieping op de woning, Van Vollenhovenlaan 200, 3527JW Utrecht, GU-Z2024-0012905</meta:user-defined>
    <dc:language>nl</dc:language>
    <meta:user-defined meta:name="DC.title">Verleende Omgevingsvergunning, het bouwen van een extra verdieping op de woning, Van Vollenhovenlaan 200, 3527JW Utrecht, GU-Z2024-0012905</meta:user-defined>
    <meta:user-defined meta:name="OVERHEIDop.datumEindeReactietermijn">2024-09-23</meta:user-defined>
    <meta:user-defined meta:name="OVERHEIDop.terinzageleggingBG">https://jeleefomgeving.nl/inzien/002220647/59685983-58a3-11ef-a33a-0050560122a3</meta:user-defined>
    <meta:user-defined meta:name="OVERHEIDop.locatietype/OVERHEIDop.gebiedsmarkering">GeometrieRef</meta:user-defined>
    <meta:user-defined meta:name="DCTERMS.W3CDTF/DCTERMS.available">2024-08-14</meta:user-defined>
    <meta:user-defined meta:name="DCTERMS.W3CDTF/OVERHEIDop.jaargang">2024</meta:user-defined>
    <meta:user-defined meta:name="OVERHEIDop.externeBijlage">Afwijkvergunning|exb-2024-32007</meta:user-defined>
    <meta:user-defined meta:name="OVERHEIDop.publicationIssue">353721</meta:user-defined>
    <meta:user-defined meta:name="OVERHEIDop.GmbID/DC.identifier">gmb-2024-353721</meta:user-defined>
    <meta:user-defined meta:name="OVERHEIDop.versieInformatie"/>
  </office:meta>
</office:document-meta>
</file>