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bouwen twee-onder-één-kap woning, Wassinkstraat kavel 24 en 23 Tippe Wassinkerf Zwolle [Zaaknummer 0193ESUITE128443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2-08-2024</text:p>
            <text:p text:style-name="common-al">
            <text:span text:style-name="nadrukvet">Locatie:</text:span> Wassinkstraat kavel 24 en 23 Tippe Wassinkerf Zwolle</text:p>
            <text:p text:style-name="common-al">
            <text:span text:style-name="nadrukvet">Zaakomschrijving:</text:span> het bouwen van een twee-onder-één-kap woning</text:p>
            <text:p text:style-name="common-al">
            <text:span text:style-name="nadrukvet">Zaaknummer:</text:span> 0193ESUITE128443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8443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53711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71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71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284432024</meta:user-defined>
    <meta:user-defined meta:name="DCTERMS.abstract">het bouwen van een twee-onder-één-kap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bouwen twee-onder-één-kap woning, Wassinkstraat kavel 24 en 23 Tippe Wassinkerf Zwolle [Zaaknummer 0193ESUITE1284432024]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711</meta:user-defined>
    <meta:user-defined meta:name="OVERHEIDop.GmbID/DC.identifier">gmb-2024-353711</meta:user-defined>
    <meta:user-defined meta:name="OVERHEIDop.versieInformatie"/>
  </office:meta>
</office:document-meta>
</file>