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1-08-2024 hebben wij aanvraag reguliere omgevingsvergunning voor het bouwen van een schaapskooi op het adres Lintelerweg 4 7471LB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1-08-2024 hebben wij een aanvraag Omgevingsvergunning enkelvoudig (regulier) ontvangen. De aanvraag heeft betrekking op de onderde(e)l(en):</text:p>
            <text:p text:style-name="common-al"/>
            <text:p text:style-name="common-al">Omgevingsvergunning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53280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280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3280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722541</meta:user-defined>
    <meta:user-defined meta:name="DCTERMS.abstract">het bouwen van een schaapskooi - Lintelerweg 4, 7471LB Goo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01-08-2024 hebben wij aanvraag reguliere omgevingsvergunning voor het bouwen van een schaapskooi op het adres Lintelerweg 4 7471LB Goor ontvangen.</meta:user-defined>
    <meta:user-defined meta:name="DCTERMS.W3CDTF/DCTERMS.available">2024-08-14</meta:user-defined>
    <meta:user-defined meta:name="DCTERMS.W3CDTF/OVERHEIDop.jaargang">2024</meta:user-defined>
    <meta:user-defined meta:name="OVERHEIDop.publicationIssue">353280</meta:user-defined>
    <meta:user-defined meta:name="OVERHEIDop.GmbID/DC.identifier">gmb-2024-353280</meta:user-defined>
    <meta:user-defined meta:name="OVERHEIDop.versieInformatie"/>
  </office:meta>
</office:document-meta>
</file>