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bouwen en koppelen van betonnen casco aan woonark, Almelose Kanaal 101 8012BX Zwolle [Zaaknummer 0193ESUITE163964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09-08-2024</text:p>
            <text:p text:style-name="common-al">
            <text:span text:style-name="nadrukvet">Locatie:</text:span> Almelose Kanaal 101 8012BX Zwolle,</text:p>
            <text:p text:style-name="common-al">
            <text:span text:style-name="nadrukvet">Zaakomschrijving:</text:span> het bouwen en koppelen van een betonnen casco aan woonark</text:p>
            <text:p text:style-name="common-al">
            <text:span text:style-name="nadrukvet">Zaaknummer:</text:span> 0193ESUITE1639642024</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639642024.</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63964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52671</text:span><text:line-break/><text:date style:data-style-name="dag" text:fixed="true" text:date-value="2024-08-14"/><text:line-break/><text:date style:data-style-name="jaar" text:fixed="true" text:date-value="2024-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2671</text:span><text:date style:data-style-name="nicedate" text:fixed="true" text:date-value="2024-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2671</text:span><text:date style:data-style-name="nicedate" text:fixed="true" text:date-value="2024-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6/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639642024</meta:user-defined>
    <meta:user-defined meta:name="DCTERMS.abstract">het bouwen en koppelen van een betonnen casco aan woonark</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bouwen en koppelen van betonnen casco aan woonark, Almelose Kanaal 101 8012BX Zwolle [Zaaknummer 0193ESUITE1639642024]</meta:user-defined>
    <meta:user-defined meta:name="DCTERMS.W3CDTF/DCTERMS.available">2024-08-14</meta:user-defined>
    <meta:user-defined meta:name="DCTERMS.W3CDTF/OVERHEIDop.jaargang">2024</meta:user-defined>
    <meta:user-defined meta:name="OVERHEIDop.publicationIssue">352671</meta:user-defined>
    <meta:user-defined meta:name="OVERHEIDop.GmbID/DC.identifier">gmb-2024-352671</meta:user-defined>
    <meta:user-defined meta:name="OVERHEIDop.versieInformatie"/>
  </office:meta>
</office:document-meta>
</file>