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De Boppeslach 2, 9172 MH Ferwert</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23145. De omgevingsvergunning is verleend. De gemeente geeft hiermee toestemming voor het realiseren  van een padelbaan aan De Boppeslach 2, 9172 MH Ferwert (besluit is verzonden op 12 augustus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2647</text:span><text:line-break/><text:date style:data-style-name="dag" text:fixed="true" text:date-value="2024-08-21"/><text:line-break/><text:date style:data-style-name="jaar" text:fixed="true" text:date-value="2024-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2647</text:span><text:date style:data-style-name="nicedate" text:fixed="true" text:date-value="2024-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2647</text:span><text:date style:data-style-name="nicedate" text:fixed="true" text:date-value="2024-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23145</meta:user-defined>
    <meta:user-defined meta:name="DCTERMS.abstract">Verleende omgevingsvergunning voor het realiseren  van een padelbaan op locatie De Boppeslach 2, 9172 MH Ferwert.</meta:user-defined>
    <dc:language>nl</dc:language>
    <meta:user-defined meta:name="OVERHEIDop.locatietype/OVERHEIDop.gebiedsmarkering">Punt</meta:user-defined>
    <meta:user-defined meta:name="DC.title">Besluit op aanvraag omgevingsvergunning De Boppeslach 2, 9172 MH Ferwert</meta:user-defined>
    <meta:user-defined meta:name="DCTERMS.W3CDTF/DCTERMS.available">2024-08-21</meta:user-defined>
    <meta:user-defined meta:name="DCTERMS.W3CDTF/OVERHEIDop.jaargang">2024</meta:user-defined>
    <meta:user-defined meta:name="OVERHEIDop.publicationIssue">352647</meta:user-defined>
    <meta:user-defined meta:name="OVERHEIDop.GmbID/DC.identifier">gmb-2024-352647</meta:user-defined>
    <meta:user-defined meta:name="OVERHEIDop.versieInformatie"/>
  </office:meta>
</office:document-meta>
</file>