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woning met vrijstaand bijgebouw op het perceel Kaukasus 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woning met vrijstaand bijgebouw op het perceel Kaukasus 33</text:span>
          </text:p>
            <text:p text:style-name="common-al">De Gemeente Amersfoort heeft op 09-08-2024  een omgevingsvergunning verleend voor het bouwen van een woning met vrijstaand bijgebouw op het perceel Kaukasus 33, met kenmerk CLZ-00007928.</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9-08-2024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52378</text:span><text:line-break/><text:date style:data-style-name="dag" text:fixed="true" text:date-value="2024-08-13"/><text:line-break/><text:date style:data-style-name="jaar" text:fixed="true" text:date-value="2024-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378</text:span><text:date style:data-style-name="nicedate" text:fixed="true" text:date-value="2024-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378</text:span><text:date style:data-style-name="nicedate" text:fixed="true" text:date-value="2024-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928</meta:user-defined>
    <dc:language>nl</dc:language>
    <meta:user-defined meta:name="OVERHEIDop.locatietype/OVERHEIDop.gebiedsmarkering">Vlak</meta:user-defined>
    <meta:user-defined meta:name="DC.title">Verleende omgevingsvergunning voor het bouwen van een woning met vrijstaand bijgebouw op het perceel Kaukasus 33</meta:user-defined>
    <meta:user-defined meta:name="DCTERMS.W3CDTF/DCTERMS.available">2024-08-13</meta:user-defined>
    <meta:user-defined meta:name="DCTERMS.W3CDTF/OVERHEIDop.jaargang">2024</meta:user-defined>
    <meta:user-defined meta:name="OVERHEIDop.publicationIssue">352378</meta:user-defined>
    <meta:user-defined meta:name="OVERHEIDop.GmbID/DC.identifier">gmb-2024-352378</meta:user-defined>
    <meta:user-defined meta:name="OVERHEIDop.versieInformatie"/>
  </office:meta>
</office:document-meta>
</file>