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Gashoudersplein nabij nr 2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Gashoudersplein nabij nr 2 te Heerenveen (09-08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345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45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45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465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, tijdelijk gebruik openbare ruimte, Gashoudersplein nabij nr 2 te Heerenveen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2345</meta:user-defined>
    <meta:user-defined meta:name="OVERHEIDop.GmbID/DC.identifier">gmb-2024-352345</meta:user-defined>
    <meta:user-defined meta:name="OVERHEIDop.versieInformatie"/>
  </office:meta>
</office:document-meta>
</file>