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Ommoordsestraat 3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5.1. Omgevingswet). </text:p>
            <text:p text:style-name="common-al">Ommoordsestraat 36, 3061LL, realiseren van een terras op het dak van de garage (aanvraagdatum 05-08-2024, dossiernummer OMV.24.08.00041). </text:p>
            <text:p text:style-name="common-al">Informatie aangevraagde vergunningen. 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52006</text:span><text:line-break/><text:date style:data-style-name="dag" text:fixed="true" text:date-value="2024-08-13"/><text:line-break/><text:date style:data-style-name="jaar" text:fixed="true" text:date-value="2024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2006</text:span><text:date style:data-style-name="nicedate" text:fixed="true" text:date-value="2024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2006</text:span><text:date style:data-style-name="nicedate" text:fixed="true" text:date-value="2024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9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Aangevraagde omgevingsvergunning Ommoordsestraat 36</meta:user-defined>
    <meta:user-defined meta:name="DCTERMS.W3CDTF/DCTERMS.available">2024-08-13</meta:user-defined>
    <meta:user-defined meta:name="DCTERMS.W3CDTF/OVERHEIDop.jaargang">2024</meta:user-defined>
    <meta:user-defined meta:name="OVERHEIDop.publicationIssue">352006</meta:user-defined>
    <meta:user-defined meta:name="OVERHEIDop.GmbID/DC.identifier">gmb-2024-352006</meta:user-defined>
    <meta:user-defined meta:name="OVERHEIDop.versieInformatie"/>
  </office:meta>
</office:document-meta>
</file>