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en ontvangen zienswijzen, archeologische begeleiding m.b.t vervangen van kabels, Fazanthof, Reigerstraat, Kievitstraat en Stadsweg te Ten Bo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en zienswijzen aanvraag vergunning voor archeologische begeleiding m.b.t vervangen van kabels aan  Fazanthof, Reigerstraat, Kievitstraat en Stadsweg te Ten Boer </text:span>
          </text:p>
            <text:p text:style-name="common-al">
            
          </text:p>
            <text:p text:style-name="common-al">TEKST NOG AAN TE PASSEN!!!</text:p>
            <text:p text:style-name="common-al">
            
          </text:p>
            <text:p text:style-name="common-al">De gemeente Groningen is van plan een omgevingsvergunning te verlenen voor. De vergunning is aangevraagd voor archeologische begeleiding m.b.t vervangen van kabels aan  Fazanthof, Reigerstraat, Kievitstraat en Stadsweg te Ten Boer , dossiernummer GRN-00003164.</text:p>
            <text:p text:style-name="common-al">
            
          </text:p>
            <text:p text:style-name="common-al">Het ontwerpbesluit heeft inmiddels ter inzage gelegen, tijdens de ter inzage termijn zijn er geen zienswijzen ingediend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binnen 4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
              <text:span text:style-name="nadrukvet">https://gemeente.groningen.nl/bezoekadressen-en-openingstijden</text:span>
            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51824</text:span><text:line-break/><text:date style:data-style-name="dag" text:fixed="true" text:date-value="2024-08-13"/><text:line-break/><text:date style:data-style-name="jaar" text:fixed="true" text:date-value="2024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1824</text:span><text:date style:data-style-name="nicedate" text:fixed="true" text:date-value="2024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1824</text:span><text:date style:data-style-name="nicedate" text:fixed="true" text:date-value="2024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GRN-00003164</meta:user-defined>
    <dc:language>nl</dc:language>
    <meta:user-defined meta:name="OVERHEIDop.locatietype/OVERHEIDop.gebiedsmarkering">Vlak</meta:user-defined>
    <meta:user-defined meta:name="DC.title">Kennisgeving geen ontvangen zienswijzen, archeologische begeleiding m.b.t vervangen van kabels, Fazanthof, Reigerstraat, Kievitstraat en Stadsweg te Ten Boer</meta:user-defined>
    <meta:user-defined meta:name="DCTERMS.W3CDTF/DCTERMS.available">2024-08-13</meta:user-defined>
    <meta:user-defined meta:name="DCTERMS.W3CDTF/OVERHEIDop.jaargang">2024</meta:user-defined>
    <meta:user-defined meta:name="OVERHEIDop.publicationIssue">351824</meta:user-defined>
    <meta:user-defined meta:name="OVERHEIDop.GmbID/DC.identifier">gmb-2024-351824</meta:user-defined>
    <meta:user-defined meta:name="OVERHEIDop.versieInformatie"/>
  </office:meta>
</office:document-meta>
</file>