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schuurwoning met vrijstaande garage en steiger aan de Unia West kavel 23 in Leeuwarden (OV-2024-003397)</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bouwen van een schuurwoning met vrijstaande garage en steiger aan de Unia West kavel 23 in Leeuwarden. Bij ons geregistreerd onder kenmerk: OV-2024-003397. De verzenddatum van de omgevingsvergunning is 08-08-202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last-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50779</text:span><text:line-break/><text:date style:data-style-name="dag" text:fixed="true" text:date-value="2024-08-12"/><text:line-break/><text:date style:data-style-name="jaar" text:fixed="true" text:date-value="2024-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779</text:span><text:date style:data-style-name="nicedate" text:fixed="true" text:date-value="2024-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0779</text:span><text:date style:data-style-name="nicedate" text:fixed="true" text:date-value="2024-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5/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3397</meta:user-defined>
    <dc:language>nl</dc:language>
    <meta:user-defined meta:name="OVERHEIDop.locatietype/OVERHEIDop.gebiedsmarkering">Punt</meta:user-defined>
    <meta:user-defined meta:name="DC.title">Verleende omgevingsvergunning voor het bouwen van een schuurwoning met vrijstaande garage en steiger aan de Unia West kavel 23 in Leeuwarden (OV-2024-003397)</meta:user-defined>
    <meta:user-defined meta:name="DCTERMS.W3CDTF/DCTERMS.available">2024-08-12</meta:user-defined>
    <meta:user-defined meta:name="DCTERMS.W3CDTF/OVERHEIDop.jaargang">2024</meta:user-defined>
    <meta:user-defined meta:name="OVERHEIDop.publicationIssue">350779</meta:user-defined>
    <meta:user-defined meta:name="OVERHEIDop.GmbID/DC.identifier">gmb-2024-350779</meta:user-defined>
    <meta:user-defined meta:name="OVERHEIDop.versieInformatie"/>
  </office:meta>
</office:document-meta>
</file>