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het verbouwen v/e schuur tot woning, bouwen hooiberg en tijdelijke woonunit, Boveltweg 26, 7108BG Winterswijk Woo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bouwen v/e schuur tot woning, bouwen hooiberg en tijdelijke woonunit aan Boveltweg 26, 7108BG Winterswijk Woold</text:span>
          </text:p>
            <text:p text:style-name="common-al">De gemeente Winterswijk heeft een omgevingsvergunning verleend. De gemeente Winterswijk geeft hiermee toestemming voor het verbouwen v/e schuur tot woning, bouwen hooiberg en tijdelijke woonunit aan Boveltweg 26, 7108BG Winterswijk Woold.</text:p>
            <text:p text:style-name="common-al">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 jeleefomgeving.nl/inzien/001974658/00a0512f-556f-11ef-a33f-00505601200c</text:p>
            <text:p text:style-name="common-al">
            <text:span text:style-name="nadrukvet">Bent u het niet eens met de vergunning?</text:span>
          </text:p>
            <text:p text:style-name="common-al">U kunt de Gemeente Winterswijk tot 19 september 2024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50495</text:span><text:line-break/><text:date style:data-style-name="dag" text:fixed="true" text:date-value="2024-08-12"/><text:line-break/><text:date style:data-style-name="jaar" text:fixed="true" text:date-value="2024-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495</text:span><text:date style:data-style-name="nicedate" text:fixed="true" text:date-value="2024-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495</text:span><text:date style:data-style-name="nicedate" text:fixed="true" text:date-value="2024-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54/xml/MC-DRP-OmgevingsvergunningAfhandelingplan-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00000968</meta:user-defined>
    <meta:user-defined meta:name="DCTERMS.abstract">Betreft: beschikking op aanvraag op locatie Boveltweg 26, 7108BG Winterswijk Woold</meta:user-defined>
    <dc:language>nl</dc:language>
    <meta:user-defined meta:name="DC.title">Kennisgeving besluit op het verbouwen v/e schuur tot woning, bouwen hooiberg en tijdelijke woonunit, Boveltweg 26, 7108BG Winterswijk Woold</meta:user-defined>
    <meta:user-defined meta:name="OVERHEIDop.datumEindeReactietermijn">2024-09-19</meta:user-defined>
    <meta:user-defined meta:name="OVERHEIDop.terinzageleggingBG">https://jeleefomgeving.nl/inzien/001974658/00a0512f-556f-11ef-a33f-00505601200c</meta:user-defined>
    <meta:user-defined meta:name="OVERHEIDop.locatietype/OVERHEIDop.gebiedsmarkering">GeometrieRef</meta:user-defined>
    <meta:user-defined meta:name="DCTERMS.W3CDTF/DCTERMS.available">2024-08-12</meta:user-defined>
    <meta:user-defined meta:name="DCTERMS.W3CDTF/OVERHEIDop.jaargang">2024</meta:user-defined>
    <meta:user-defined meta:name="OVERHEIDop.externeBijlage">Afwijkvergunning|exb-2024-31711</meta:user-defined>
    <meta:user-defined meta:name="OVERHEIDop.publicationIssue">350495</meta:user-defined>
    <meta:user-defined meta:name="OVERHEIDop.GmbID/DC.identifier">gmb-2024-350495</meta:user-defined>
    <meta:user-defined meta:name="OVERHEIDop.versieInformatie"/>
  </office:meta>
</office:document-meta>
</file>