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afwijken van regels in het omgevingsplan t.b.v. het bouwen van een uitkijkpunt, Verzoeklocatie 2024080600761, sportpark Schreurserv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ADSDEEL /OOST/</text:p>
            <text:p text:style-name="common-al">
            <text:span text:style-name="nadrukvet">sportpark Schreurserve</text:span>  (0153Z2024080700031): afwijken van regels in het omgevingsplan t.b.v. het bouwen van een uitkijkpunt (ingediend d.d. 6 augustus 2024)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349279</text:span><text:line-break/><text:date style:data-style-name="dag" text:fixed="true" text:date-value="2024-08-21"/><text:line-break/><text:date style:data-style-name="jaar" text:fixed="true" text:date-value="2024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9279</text:span><text:date style:data-style-name="nicedate" text:fixed="true" text:date-value="2024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9279</text:span><text:date style:data-style-name="nicedate" text:fixed="true" text:date-value="2024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6/xml/MC-DRP-BeschikkingAanvraag-3Pas-ZM.xml</meta:user-defined>
    <meta:user-defined meta:name="OVERHEID.Gemeente/DC.creator">Enschede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0153Z2024080700031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Aanvraag voor afwijken van regels in het omgevingsplan t.b.v. het bouwen van een uitkijkpunt, Verzoeklocatie 2024080600761, sportpark Schreurserve</meta:user-defined>
    <meta:user-defined meta:name="DCTERMS.W3CDTF/DCTERMS.available">2024-08-21</meta:user-defined>
    <meta:user-defined meta:name="DCTERMS.W3CDTF/OVERHEIDop.jaargang">2024</meta:user-defined>
    <meta:user-defined meta:name="OVERHEIDop.publicationIssue">349279</meta:user-defined>
    <meta:user-defined meta:name="OVERHEIDop.GmbID/DC.identifier">gmb-2024-349279</meta:user-defined>
    <meta:user-defined meta:name="OVERHEIDop.versieInformatie"/>
  </office:meta>
</office:document-meta>
</file>